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ставка-нам-можно-все-пройдет-в-центре-чтения-и-творческого-развития-библиотеки-дом-а.ф.-лосева"/>ВЫСТАВКА «НАМ МОЖНО ВСЕ» ПРОЙДЕТ В ЦЕНТРЕ ЧТЕНИЯ И ТВОРЧЕСКОГО РАЗВИТИЯ БИБЛИОТЕКИ «ДОМ А.Ф. ЛОСЕВА»<text:bookmark-end text:name="выставка-нам-можно-все-пройдет-в-центре-чтения-и-творческого-развития-библиотеки-дом-а.ф.-лосева"/></text:h>
      <text:p text:style-name="First_20_paragraph">05.12.2016</text:p>
      <text:p text:style-name="Text_20_body"><text:line-break/></text:p>
      <text:p text:style-name="Text_20_body"><text:span text:style-name="T1">Место проведения:</text:span> Глазовский пер., д.4, стр. 8<text:line-break/><text:span text:style-name="T1">Дата начала:</text:span> 13 декабря 12.00<text:line-break/><text:span text:style-name="T1">Дата окончания:</text:span> 13 января 20.00<text:line-break/><text:line-break/></text:p>
      <text:p text:style-name="Text_20_body"><text:span text:style-name="T2">Описание:</text:span></text:p>
      <text:p text:style-name="Text_20_body">С 13 декабря 2016 г. по 13 января 2017 г. в Центре чтения и творческого развития Библиотеки истории русской философии и культуры «Дом А.Ф. Лосева» пройдет художественная выставка Марии Феиной «Нам Можно Все».</text:p>
      <text:p text:style-name="Text_20_body">Мария Феина - штатный художник-дизайнер Музея Русского Десерта. Её картины иллюстрируют музейную экскурсию. Она создала живописные образы пастильщицы, молочника, калашника и пекарей. Сюжеты картин довольно литературны. Однажды случилось так, что писательница, наткнувшись на её картины, написала по ним сказки. Редкий случай: иллюстрации к литературным произведениям появились раньше самого произведения. В картинах много иронии, юмора, интриги. Они вызывают массу вопросов: а это Королева какого государства? Почему такие большие носы? Откуда столько зайцев? А главное, картины создают вкусную атмосферу праздника!</text:p>
      <text:p text:style-name="Text_20_body">Открытие выставки, организованной совместно с Музеем русского десерта, состоится 15 декабря в Центре чтения и творческого развития (Глазовский пер., д.4, стр. 8).</text:p>
      <text:p text:style-name="Text_20_body"><text:span text:style-name="T2">Вход на мероприятие свободный.</text:span></text:p>
      <text:p text:style-name="Text_20_body"><text:span text:style-name="T2">Тел. для справок: 8 (499) 241-06-15</text:span></text:p>
      <text:p text:style-name="Text_20_body"><text:span text:style-name="T2">Тел. пресс-представителя: +7 (985) 318-91-36 </text:span><text:bookmark text:name="id__GoBack"/></text:p>
      <text:p text:style-name="Text_20_body"><text:span text:style-name="T3">Возрастные ограничения 12+</text:span></text:p>
      <text:p text:style-name="Text_20_body">    </text:p>
      <text:p text:style-name="Text_20_body"><text:line-break/></text:p>
      <text:p text:style-name="Text_20_body">Адрес страницы: <text:a xlink:type="simple" xlink:href="http://hamovniki.mos.ru/presscenter/anons/detail/4363404.html" office:name=""><text:span text:style-name="Definition">http://hamovniki.mos.ru/presscenter/anons/detail/436340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00:07:18Z</meta:creation-date>
    <dc:date>2023-05-25T00:07:18Z</dc:date>
  </office:meta>
</office:document-meta>
</file>