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тский-подростковый-клуб-студия-детского-и-юношеского-творчества-пречистенские-ворота"/>ДЕТСКИЙ ПОДРОСТКОВЫЙ КЛУБ-СТУДИЯ ДЕТСКОГО И ЮНОШЕСКОГО ТВОРЧЕСТВА «ПРЕЧИСТЕНСКИЕ ВОРОТА»<text:bookmark-end text:name="детский-подростковый-клуб-студия-детского-и-юношеского-творчества-пречистенские-ворота"/></text:h>
      <text:p text:style-name="First_20_paragraph">05.12.2016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presscenter/anons/detail/4363464.html" office:name=""><text:span text:style-name="Definition">http://hamovniki.mos.ru/presscenter/anons/detail/436346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1T12:58:33Z</meta:creation-date>
    <dc:date>2024-08-21T12:58:33Z</dc:date>
  </office:meta>
</office:document-meta>
</file>