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района-хамовники"/>Уважаемые жители района Хамовники!<text:bookmark-end text:name="уважаемые-жители-района-хамовники"/></text:h>
      <text:p text:style-name="First_20_paragraph">13.12.2016</text:p>
      <text:p text:style-name="Text_20_body">Приглашаем Вас на занятия по фигурному катанию, которые организует АНО «Содействие развитию фигурного катания «Ансамбль «Балет на льду» по адресу: Комсомольский проспект д. 48 </text:p>
      <text:p text:style-name="Text_20_body">Занятия проводит мастер спорта тренер по фигурному катанию Борзова Мария Алексеевна.</text:p>
      <text:p text:style-name="Text_20_body">Расписание: понедельник, среда, пятница в 18.00</text:p>
      <text:p text:style-name="Text_20_body">Тел. 8903-743-00-19</text:p>
      <text:p text:style-name="Text_20_body"><text:line-break/></text:p>
      <text:p text:style-name="Text_20_body">Адрес страницы: <text:a xlink:type="simple" xlink:href="http://hamovniki.mos.ru/presscenter/anons/detail/4425699.html" office:name=""><text:span text:style-name="Definition">http://hamovniki.mos.ru/presscenter/anons/detail/44256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7T23:09:10Z</meta:creation-date>
    <dc:date>2024-09-07T23:09:10Z</dc:date>
  </office:meta>
</office:document-meta>
</file>