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ет-со-дня-рождения-выдающегося-русского-художника-абстракциониста-василия-кандинского"/>125 лет со дня рождения выдающегося русского художника абстракциониста Василия Кандинского<text:bookmark-end text:name="лет-со-дня-рождения-выдающегося-русского-художника-абстракциониста-василия-кандинского"/></text:h>
      <text:p text:style-name="First_20_paragraph">14.12.2016</text:p>
      <text:p text:style-name="Text_20_body"><text:line-break/></text:p>
      <text:p text:style-name="Text_20_body">16 декабря 2016 года исполняется 125 лет со дня рождения выдающегося русского художника абстракциониста Василия Кандинского, в связи с этим в Чеховском центре, по адресу Страстной бульвар 6, 20 декабря в 18:00 РОО «Материнская школа» открывает выставку «Глазами детей. Посвящение Василию Кандинскому».<text:line-break/>Дети в раннем возрасте начинают свою художественную деятельность с абстрактных изображений, идут по пути Василия Кандинского, только в противоположенном направлении - сначала абстрактный рисунок, затем фигуративный. </text:p>
      <text:p text:style-name="Text_20_body"><text:line-break/>Замечено, что абстрактные детские работы бывают удивительно гармоничны, красивы, эмоционально насыщенны и эстетически совершенны.<text:line-break/><text:line-break/>РОО «Дом детского творчества «Материнская школа» приглашает ознакомится с искусством детей всех желающих!</text:p>
      <text:p text:style-name="Text_20_body"><text:line-break/></text:p>
      <text:p text:style-name="Text_20_body">Адрес страницы: <text:a xlink:type="simple" xlink:href="http://hamovniki.mos.ru/presscenter/anons/detail/4433584.html" office:name=""><text:span text:style-name="Definition">http://hamovniki.mos.ru/presscenter/anons/detail/443358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3T03:35:00Z</meta:creation-date>
    <dc:date>2023-06-03T03:35:00Z</dc:date>
  </office:meta>
</office:document-meta>
</file>