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тал-культура-и-искусство-представляет-литературно-музыкальный-вечер-потому-что-ведь-завтра-апрель"/>ПОРТАЛ «КУЛЬТУРА И ИСКУССТВО» ПРЕДСТАВЛЯЕТ литературно-музыкальный вечер «Потому что ведь завтра – апрель!»<text:bookmark-end text:name="портал-культура-и-искусство-представляет-литературно-музыкальный-вечер-потому-что-ведь-завтра-апрель"/></text:h>
      <text:p text:style-name="First_20_paragraph">24.03.2017</text:p>
      <text:p text:style-name="Text_20_body">Дата: 31.03.2017<text:line-break/><text:line-break/>Время: 19:00-22:00<text:line-break/><text:line-break/>Адрес: Ружейный пер., д. 4 стр.1 (м. Смоленская)<text:line-break/><text:line-break/>Организатор: Портал «Культура и искусство»<text:line-break/><text:line-break/>Партнер: Библиотека №6<text:line-break/>им. В.В. Вересаева<text:line-break/>Телефон: 8(499) 255-81-33<text:line-break/><text:line-break/>Возрастное ограничение: 16+<text:line-break/><text:line-break/><text:line-break/><text:line-break/>31 марта в 19:00 в Библиотеке №6 им. В.В. Вересаева пройдёт литературно-музыкальный вечер, подготовленный порталом «Культура и искусство» – «Потому что ведь завтра – апрель!» - посвященный неминуемому наступлению весны.<text:line-break/><text:line-break/>Каждая встреча участников портала «Культура и искусство» остаётся незабываемой и уникальной. В программе вечера - чтение авторами стихов, рассказов, исполнение песен.<text:line-break/><text:line-break/>Приглашаем всех желающих радоваться весне вместе с нами!<text:line-break/><text:line-break/>Мероприятия проводятся в рамках сотрудничества управы района Хамовники c библиотеками района Хамовники.</text:p>
      <text:p text:style-name="Text_20_body"><text:line-break/></text:p>
      <text:p text:style-name="Text_20_body">Адрес страницы: <text:a xlink:type="simple" xlink:href="http://hamovniki.mos.ru/presscenter/anons/detail/5347130.html" office:name=""><text:span text:style-name="Definition">http://hamovniki.mos.ru/presscenter/anons/detail/534713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7T23:49:46Z</meta:creation-date>
    <dc:date>2024-09-07T23:49:46Z</dc:date>
  </office:meta>
</office:document-meta>
</file>