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в-музее-льва-толстого-пройдет-концерт-посвященный-дню-победы"/>4 мая в Музее Льва Толстого пройдет концерт, посвященный Дню Победы<text:bookmark-end text:name="мая-в-музее-льва-толстого-пройдет-концерт-посвященный-дню-победы"/></text:h>
      <text:p text:style-name="First_20_paragraph">02.05.2017</text:p>
      <text:p text:style-name="Text_20_body"><text:line-break/></text:p>
      <text:p text:style-name="Text_20_body">Адрес страницы: <text:a xlink:type="simple" xlink:href="http://hamovniki.mos.ru/presscenter/anons/detail/5807203.html" office:name=""><text:span text:style-name="Definition">http://hamovniki.mos.ru/presscenter/anons/detail/580720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4T12:58:49Z</meta:creation-date>
    <dc:date>2025-08-04T12:58:49Z</dc:date>
  </office:meta>
</office:document-meta>
</file>