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на-сцене-центра-оперного-пения-имени-галины-вишневской-состоится-лекция-концерт-путешествие-по-музыкальным-эпохам"/>16 мая на сцене Центра оперного пения имени Галины Вишневской состоится лекция-концерт «Путешествие по музыкальным эпохам»<text:bookmark-end text:name="мая-на-сцене-центра-оперного-пения-имени-галины-вишневской-состоится-лекция-концерт-путешествие-по-музыкальным-эпохам"/></text:h>
      <text:p text:style-name="First_20_paragraph">10.05.2017</text:p>
      <text:p text:style-name="Text_20_body">16 мая на сцене Центра оперного пения имени Галины Вишневской в рамках социального проекта «Волшебный мир музыки» состоится лекция-концерт «Путешествие по музыкальным эпохам». В программе вечера будут звучать произведения И.С. Баха, А. Вивальди, В.А.Моцарта, Ж. Ибера, С. Прокофьева в исполнении совсем юных и молодых музыкантов: виолончелистов Всеволода Гузова и Бориса Куликова, пианиста Арсения Муна, саксофониста Валентина Ковалева, а также солистов и оркестра Центра оперного пения имени ГалиныВишневской. Кроме того, впервые с симфоническим оркестром сыграет ученик 2 класса Детской музыкальной школы имени А.С.Даргомыжского, одаренный виолончелист Тихон Евланов. За дирижерским пультом выступит одна из немногих в мире девушек-дирижеров Дана Муриева. Профессор Московской государственной консерватории имени П.И.Чайковского, заслуженная артистка России Елена Савельева познакомит слушателей с творчеством композиторов различных эпох, особенностями жанров и стилей музыкальной классики.</text:p>
      <text:p text:style-name="Text_20_body">Социальный проект «Волшебный мир музыки», который с декабря 2016 по ноябрь 2017 реализует Фонд культурных и гуманитарных программ М.Л.Ростроповича, осуществляется при поддержке Комитета общественных связей города Москвы.</text:p>
      <text:p text:style-name="Text_20_body">Лекция - концерт проводится на благотворительной основе и направлена на то, чтобы поддержать музыкально одаренных детей, вдохновить их на раскрытие таланта и развитие исполнительского мастерств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5896669.html" office:name=""><text:span text:style-name="Definition">http://hamovniki.mos.ru/presscenter/anons/detail/58966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9:03:29Z</meta:creation-date>
    <dc:date>2023-05-27T09:03:29Z</dc:date>
  </office:meta>
</office:document-meta>
</file>