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церт-классической-музыки-посвященный-дню-защиты-детей"/>Концерт классической музыки, посвященный Дню защиты детей<text:bookmark-end text:name="концерт-классической-музыки-посвященный-дню-защиты-детей"/></text:h>
      <text:p text:style-name="First_20_paragraph">16.05.2017</text:p>
      <text:p text:style-name="Text_20_body"><text:line-break/></text:p>
      <text:p text:style-name="Text_20_body">1 июня 2017 года в 19.00 ко Дню защиты детей НП «Клуб генералов» приглашает жителей района Хамовники посетить концерт с участием восходящих звёзд классической музыки: пианистов - Анисы Дажаевой, Александра Малофеева, Андрея Курбатова,  Александры Довгань, Александры Стычкиной и Родина Шакирова; скрипачки - Сабины Дажаевой; виолончелиста - Богдана Ефремова, который состоится в Центре Павла Слободкина, по адресу: г.Москва, улица Арбат, д.48 .</text:p>
      <text:p text:style-name="Text_20_body"><text:line-break/></text:p>
      <text:p text:style-name="Text_20_body">В программе прозвучат произведения В.А.Моцарта, И.С.Баха, Й.Гайдна, Ф.Мендельсона, П.Сарасате, П.И.Чайковского и  А.Н.Скрябина. </text:p>
      <text:p text:style-name="Text_20_body"><text:line-break/></text:p>
      <text:p text:style-name="Text_20_body">По вопросам оформления пригласительных билетов просьба обращаться по телефону 8-985-454-20-94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anons/detail/5957289.html" office:name=""><text:span text:style-name="Definition">http://hamovniki.mos.ru/presscenter/anons/detail/595728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01:25:41Z</meta:creation-date>
    <dc:date>2023-06-03T01:25:41Z</dc:date>
  </office:meta>
</office:document-meta>
</file>