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время-проведения-матча-по-футболу-в-районе-стадиона-лужники-изменится-схема-движения-просим-водителей-быть-внимательными"/>Во время проведения матча по футболу в районе стадиона «Лужники» изменится схема движения – просим водителей быть внимательными<text:bookmark-end text:name="во-время-проведения-матча-по-футболу-в-районе-стадиона-лужники-изменится-схема-движения-просим-водителей-быть-внимательными"/></text:h>
      <text:p text:style-name="First_20_paragraph">22.03.2018</text:p>
      <text:p text:style-name="Text_20_body">Вблизи стадиона «Лужники» в районе Хамовники изменится схема движения во время проведения матча по футболу. Изменения будут действовать в период с 22 марта с 00:01 по 00:01 24 марта.</text:p>
      <text:p text:style-name="Text_20_body">В связи с проведением матча будут введены изменения в организацию дорожного движения.</text:p>
      <text:p text:style-name="Text_20_body">Будет введено одностороннее движение:</text:p>
      <text:p text:style-name="Text_20_body">· на съезде со Смоленской ул. на Смоленскую набережную с исключением правого поворота со Смоленской наб.;</text:p>
      <text:p text:style-name="Text_20_body">· на съезде с Ростовской наб. на Смоленскую ул. с исключением правого поворота со Смоленской ул.;</text:p>
      <text:p text:style-name="Text_20_body">· на участке ул. Усачева от Трубецкой ул. до пер. Хользунова;</text:p>
      <text:p text:style-name="Text_20_body">· на участке пер. Хользунова от ул. Усачева до Малой Пироговской ул.,</text:p>
      <text:p text:style-name="Text_20_body">· на участке Малой Пироговской ул. от пер. Хользунова до ул. Трубецкая;</text:p>
      <text:p text:style-name="Text_20_body">· на участке ул. Ефремова от ул. 3-я Фрунзенская до пр.пр. №2309;</text:p>
      <text:p text:style-name="Text_20_body">· на участке дублера Комсомольского просп. от пр.пр. № 2309 в сторону ул. 3-я Фрунзенская;</text:p>
      <text:p text:style-name="Text_20_body">Будет введено двустороннее движение:</text:p>
      <text:p text:style-name="Text_20_body">· во 2-ом пер. Тружеников;</text:p>
      <text:p text:style-name="Text_20_body">· в пер. Льва Выготского;</text:p>
      <text:p text:style-name="Text_20_body">· в Малом Саввинском пер.;</text:p>
      <text:p text:style-name="Text_20_body">· в Усачевском пер.;</text:p>
      <text:p text:style-name="Text_20_body">· на дублерах Фрунзенской наб. от д. 18 до д. 4;</text:p>
      <text:p text:style-name="Text_20_body">· на бульварных участках ул. 3-я Фрунзенская от пр. №6023 до Фрунзенской наб.;</text:p>
      <text:p text:style-name="Text_20_body">· на бульварных участках ул. 2-я Фрунзенская от пр.пр. №6023 до Фрунзенской наб.;</text:p>
      <text:p text:style-name="Text_20_body">· на участке Трубецкой ул. от ул. Усачева до ул. Ефремова.</text:p>
      <text:p text:style-name="Text_20_body"><text:span text:style-name="T1">Перекрытия и ограничения проезда</text:span></text:p>
      <text:p text:style-name="Text_20_body">Ростовская (от Бородинского моста), Саввинская и Новодевичья набережные будут полностьюзакрыты для проезда транспорта.</text:p>
      <text:p text:style-name="Text_20_body">Будут перекрыты:</text:p>
      <text:p text:style-name="Text_20_body">· выезд с 1-го Вражского пер. на Саввинскую наб.;</text:p>
      <text:p text:style-name="Text_20_body">· выезд с 2-го пер. Тружеников на Саввинскую наб.;</text:p>
      <text:p text:style-name="Text_20_body">· выезд с пер. Льва Выготского на Саввинскую наб.;</text:p>
      <text:p text:style-name="Text_20_body">· выезд с Малого Саввинского пер. на Саввинскую наб.;</text:p>
      <text:p text:style-name="Text_20_body">· выезд с Новодевичьего проезда на Саввинскую набережную.</text:p>
      <text:p text:style-name="Text_20_body">Фрунзенская набережная будет закрыта от пересечения с ул. Тимура Фрунзе. Будут перекрыты все выезды на Фрунзенскую набережную, включая дворовые проезды.</text:p>
      <text:p text:style-name="Text_20_body">Хамовнический Вал будет закрыт от Комсомольского проспекта в сторону Новодевичьей наб. и от развязки с ТТК в сторону Фрунзенской наб.</text:p>
      <text:p text:style-name="Text_20_body">· будут перекрыты все выезды, включая дворовые проезды на участке Хамовнического Вала от Фрунзенской наб. до Комсомольского проспекта;</text:p>
      <text:p text:style-name="Text_20_body">· на участке Хамовнического Вала от Комсомольского проспекта до Новодевичьей наб. перекрываются съезды на ул. Ефремова, ул. Доватора, ул. Усачева;</text:p>
      <text:p text:style-name="Text_20_body">· будет закрыт съезд с дублера Комсомольского проспекта на Хамовнический Вал;</text:p>
      <text:p text:style-name="Text_20_body">· будет закрыт правый поворот на Хамовнический Вал на развязке с ТТК (ул. Хамовнический Вал, д.16).</text:p>
      <text:p text:style-name="Text_20_body"><text:span text:style-name="T1">Пешеходная зона</text:span></text:p>
      <text:p text:style-name="Text_20_body">В связи с организацией пешеходной зоны будут перекрыты следующие улицы, включая все выезды и дворовые проезды:</text:p>
      <text:p text:style-name="Text_20_body">· ул. Доватора;</text:p>
      <text:p text:style-name="Text_20_body">· участок 3-й Фрунзенской ул. (от ул. Доватора до ул. Ефремова);</text:p>
      <text:p text:style-name="Text_20_body">· участок ул. Ефремова (от ул. 3-я Фрунзенская до ул. Трубецкая);</text:p>
      <text:p text:style-name="Text_20_body">· ул.10-летия Октября (от ул. Усачева до ул. Доватора);</text:p>
      <text:p text:style-name="Text_20_body">· пр.пр.№2309 (от ул. Усачева до ул. Доватора).</text:p>
      <text:p text:style-name="Text_20_body"><text:span text:style-name="T1">ТТК:</text:span></text:p>
      <text:p text:style-name="Text_20_body"><text:span text:style-name="T1">Будут перекрыты:</text:span></text:p>
      <text:p text:style-name="Text_20_body">· съезд с внешней стороны ТТК на Новодевичью наб.;</text:p>
      <text:p text:style-name="Text_20_body">· съезд с внешней стороны ТТК на Комсомольский просп.;</text:p>
      <text:p text:style-name="Text_20_body">· съезд с внутренней стороны ТТК на ул. Хамовнический Вал.</text:p>
      <text:p text:style-name="Text_20_body"><text:span text:style-name="T1">Прочие перекрытия:</text:span></text:p>
      <text:p text:style-name="Text_20_body">Все сквозные проезды по северной части Большой Пироговской ул. перекрываются на участке от Новодевичьего проезда до Трубецкой ул.</text:p>
      <text:p text:style-name="Text_20_body">Будет запрещен правый поворот на ул. Ефремова с ул. 3-я Фрунзенская и прямой проезд по ул. 3-я Фрунзенская после пересечения с ул. Ефремова.</text:p>
      <text:p text:style-name="Text_20_body">Будет перекрыта ул. Трубецкая перед ул. Ефремова со стороны ул. Усачева и Комсомольского проспекта.</text:p>
      <text:p text:style-name="Text_20_body">Будет закрыт Лужнецкий проезд в сторону Хамовнического Вала после пересечения с ул. 10-летия Октября;</text:p>
      <text:p text:style-name="Text_20_body">В связи с организацией пунктов проверки аккредитации будут введены ограничения транспорта:</text:p>
      <text:p text:style-name="Text_20_body">· Большая Пироговская ул. после пересечения с Трубецкой ул. в сторону Лужнецкого проезда доступна только для проезда местных жителей;</text:p>
      <text:p text:style-name="Text_20_body">· Малая Пироговская ул. после пересечения с Трубецкой ул. в сторону Лужнецкого проезда доступна только для проезда местных жителей;</text:p>
      <text:p text:style-name="Text_20_body">· Погодинская ул. после пересечения с Б. Саввинским пер. в сторону Новодевичьего проезда доступна только для проезда местных жителей;</text:p>
      <text:p text:style-name="Text_20_body">· на пересечении ул. 3-я Фрунзенская с ул. Ефремова. Левый поворот на ул. Ефремова будет доступен только для местных жителей;</text:p>
      <text:p text:style-name="Text_20_body">Обращаем внимание водителей, что на улицах будет ограничено парковочное пространство. Так будет запрещена парковка и будет введен запрет остановки на следующих улицах:</text:p>
      <text:p text:style-name="Text_20_body"><text:span text:style-name="T1">на всем протяжении:</text:span></text:p>
      <text:p text:style-name="Text_20_body">· ул. Доватора;</text:p>
      <text:p text:style-name="Text_20_body">· пер. Льва Выготского;</text:p>
      <text:p text:style-name="Text_20_body">· Саввинский Малый пер.;</text:p>
      <text:p text:style-name="Text_20_body">· ул. Тимура Фрунзе;</text:p>
      <text:p text:style-name="Text_20_body">· 2-й пер. Тружеников.</text:p>
      <text:p text:style-name="Text_20_body">на участках улиц:</text:p>
      <text:p text:style-name="Text_20_body">· 10-летия Октября (от ул. Усачева до ул. Доватора);</text:p>
      <text:p text:style-name="Text_20_body">· ул. Ефремова (от 3-й Фрунзенской ул. до ул. Трубецкая);</text:p>
      <text:p text:style-name="Text_20_body">· Лужнецкий проезд (от ул. Хамовнический Вал до ул. 10-летия Октября);</text:p>
      <text:p text:style-name="Text_20_body">· ул. Большая Пироговская (от ул. Трубецкая до 1-го Архивного пер.);</text:p>
      <text:p text:style-name="Text_20_body">· ул. Малая Пироговская (от пер. Хользунова до д.6/4 к.2 по Малой Пироговской ул.);</text:p>
      <text:p text:style-name="Text_20_body">· ул. Трубецкая (от д.8 стр.2 до ул. Ефремова);</text:p>
      <text:p text:style-name="Text_20_body">· ул. Усачева (от ул. Трубецкая до ул. Хользунова);</text:p>
      <text:p text:style-name="Text_20_body">· ул. 2-я Фрунзенская (от пр.пр. №6023 до Фрунзенской наб по правым сторонам проезжих частей по направлению движения);</text:p>
      <text:p text:style-name="Text_20_body">· ул. 3-я Фрунзенская (по северной части бульвара слева по ходу движения от Фрунзенской наб. до д.6 по ул. 3-я Фрунзенская);</text:p>
      <text:p text:style-name="Text_20_body">· дублер Фрунзенской наб. (от д.4 до д.18);</text:p>
      <text:p text:style-name="Text_20_body">· пер. Хользунова (от ул. Россолимо до ул. Усачева);</text:p>
      <text:p text:style-name="Text_20_body">· пр.пр. №2309 (от ул. Усачева до ул. Ефремова).</text:p>
      <text:p text:style-name="Text_20_body">Просим автомобилистов с пониманием отнестись ко временным изменениям и руководствоваться дорожными знаками. Также ЦОДД напоминает о возможных затруднениях в связи с проведением футбольного матча и убедительно просит пользоваться общественным транспортом для поездок к месту проведения мероприятия.</text:p>
      <text:p text:style-name="Text_20_body"><text:line-break/></text:p>
      <text:p text:style-name="Text_20_body">Адрес страницы: <text:a xlink:type="simple" xlink:href="http://hamovniki.mos.ru/presscenter/anons/detail/7211812.html" office:name=""><text:span text:style-name="Definition">http://hamovniki.mos.ru/presscenter/anons/detail/721181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7T19:57:56Z</meta:creation-date>
    <dc:date>2025-03-07T19:57:56Z</dc:date>
  </office:meta>
</office:document-meta>
</file>