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ение-на-фестиваль-плэйбэк"/>Приглашение на фестиваль "Плэйбэк"<text:bookmark-end text:name="приглашение-на-фестиваль-плэйбэк"/></text:h>
      <text:p text:style-name="First_20_paragraph">25.05.2018</text:p>
      <text:p text:style-name="Text_20_body"><text:line-break/></text:p>
      <text:p text:style-name="Text_20_body">Адрес страницы: <text:a xlink:type="simple" xlink:href="http://hamovniki.mos.ru/presscenter/anons/detail/7353863.html" office:name=""><text:span text:style-name="Definition">http://hamovniki.mos.ru/presscenter/anons/detail/735386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6T08:35:35Z</meta:creation-date>
    <dc:date>2023-08-06T08:35:35Z</dc:date>
  </office:meta>
</office:document-meta>
</file>