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на-фестиваль-науки"/>Приглашаем на Фестиваль науки<text:bookmark-end text:name="приглашаем-на-фестиваль-науки"/></text:h>
      <text:p text:style-name="First_20_paragraph">10.10.2019</text:p>
      <text:p text:style-name="Text_20_body"><text:span text:style-name="T1">20 октября с 12:00 до 18:00 в здании Главного корпуса МПГУ по адресу: </text:span><text:span text:style-name="T1">Малая Пироговская, 1, стр. </text:span><text:span text:style-name="T1">1</text:span><text:span text:style-name="T1">, состоится  при поддержке управы района Хамовники состоится Фестиваль науки. Участие бесплатно, обязательная регистрация. </text:span></text:p>
      <text:p text:style-name="Text_20_body">Ждем всех интересующихся устройством мира, любящих экспериментировать и просто желающих полезно провести время всей семьёй (от 6 до 120 лет)!</text:p>
      <text:p text:style-name="Text_20_body"> </text:p>
      <text:p text:style-name="Text_20_body"><text:line-break/></text:p>
      <text:p text:style-name="Text_20_body">Адрес страницы: <text:a xlink:type="simple" xlink:href="http://hamovniki.mos.ru/presscenter/anons/detail/8411251.html" office:name=""><text:span text:style-name="Definition">http://hamovniki.mos.ru/presscenter/anons/detail/841125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0:23:05Z</meta:creation-date>
    <dc:date>2023-05-30T20:23:05Z</dc:date>
  </office:meta>
</office:document-meta>
</file>