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рт-классической-музыки-состоится-в-районе"/>Концерт классической музыки состоится в районе<text:bookmark-end text:name="концерт-классической-музыки-состоится-в-районе"/></text:h>
      <text:p text:style-name="First_20_paragraph">29.10.2019</text:p>
      <text:p text:style-name="Text_20_body"><text:line-break/></text:p>
      <text:p text:style-name="Text_20_body">Адрес страницы: <text:a xlink:type="simple" xlink:href="http://hamovniki.mos.ru/presscenter/anons/detail/8453748.html" office:name=""><text:span text:style-name="Definition">http://hamovniki.mos.ru/presscenter/anons/detail/845374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2T05:30:49Z</meta:creation-date>
    <dc:date>2024-08-12T05:30:49Z</dc:date>
  </office:meta>
</office:document-meta>
</file>