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мейный-тренинг-безопасный-город"/>Семейный тренинг «Безопасный город»<text:bookmark-end text:name="семейный-тренинг-безопасный-город"/></text:h>
      <text:p text:style-name="First_20_paragraph">23.10.2020</text:p>
      <text:p text:style-name="Text_20_body"/>
      <text:p text:style-name="Text_20_body">Библиотека №6 имени В.В. Вересаева, Ружейный пер., д.4, стр.1</text:p>
      <text:p text:style-name="Text_20_body">29 октября 2020</text:p>
      <text:p text:style-name="Text_20_body">14:00-15:00</text:p>
      <text:p text:style-name="Text_20_body">29 октября Библиотека №6 имени В.В. Вересаева приглашает посетить семейный тренинг по безопасности, на котором дети и взрослые научатся эффективной работе в команде.</text:p>
      <text:p text:style-name="Text_20_body">Родители узнают, чему нужно научить ребенка, чтобы он не испугался, если потеряется, и обязательно нашелся. Все упражнения разработаны специально для обучения безопасному поведению на основе реальных ситуаций. Четкая и слаженная работа дает быстрый и положительный результат, минимизирует ошибки и панику. Несложный набор действий поможет детям и их родителям сориентироваться в нестандартных ситуациях.</text:p>
      <text:p text:style-name="Text_20_body">12+</text:p>
      <text:p text:style-name="Text_20_body">Вход свободный</text:p>
      <text:p text:style-name="Text_20_body">Телефон для справок: +7 499 255 82 79</text:p>
      <text:p text:style-name="Text_20_body"><text:line-break/></text:p>
      <text:p text:style-name="Text_20_body">Адрес страницы: <text:a xlink:type="simple" xlink:href="http://hamovniki.mos.ru/presscenter/anons/detail/9353618.html" office:name=""><text:span text:style-name="Definition">http://hamovniki.mos.ru/presscenter/anons/detail/935361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8:39:32Z</meta:creation-date>
    <dc:date>2023-06-06T18:39:32Z</dc:date>
  </office:meta>
</office:document-meta>
</file>