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седание-круглого-стола-на-тему-профилактика-распространения-идеологии-терроризма-и-обеспечения-антитеррористической-безопасности"/>ЗАСЕДАНИЕ КРУГЛОГО СТОЛА на тему: «Профилактика распространения идеологии терроризма и обеспечения антитеррористической безопасности»<text:bookmark-end text:name="заседание-круглого-стола-на-тему-профилактика-распространения-идеологии-терроризма-и-обеспечения-антитеррористической-безопасности"/></text:h>
      <text:p text:style-name="First_20_paragraph">01.01.1970</text:p>
      <text:p text:style-name="Text_20_body">В районе Хамовники прошел круглый стол по теме: «Профилактика распространения идеологии терроризма и обеспечение антитеррористической безопасности» с участием главы управы Максима Дерюгина, муниципальных депутатов и представителей ЖКХ, правоохранительных органов и органов безопасности.<text:line-break/>В обсуждении также приняли участие руководители образовательных и досуговых учреждений, представители духовенства и религиозных конфессий, общественные советники и члены Молодежной палаты.<text:line-break/>Цель круглого стола – усилить взаимодействие между общественными организациями и органами власти в вопросах противодействия распространению идеологии экстремизма и терроризма. Эта борьба должна включать в себя создание в обществе атмосферы категорического отторжения насилия, активную пропаганду патриотизма, культур и традиций многонационального и многоконфессионального народа Российской Федерации.<text:line-break/>Участники круглого стола рассказали о результатах  деятельности по противодействию терроризму в рамках ежедневной работы организаций и учреждений, в том числе образовательных.<text:line-break/>В районе Хамовники проводится большая и всесторонняя работа. Однако для достижения наилучших результатов необходимо консолидировать усилия органов власти, местного самоуправления с общественными организациями и объединениями, религиозными структурами, другими институтами гражданского общества.<text:line-break/>Участниками круглого стола были выдвинуты рекомендации:<text:line-break/>- организовать в образовательных учреждениях профилактические мероприятия (беседы, круглые столы) для  школьников и студентов по формированию стойкого неприятия идеологии терроризма;<text:line-break/>-  сформировать предложения по проведению культурных и спортивных мероприятий, приуроченных ко Дню солидарности в борьбе с терроризмом (3 сентября);<text:line-break/>- организовать районный конкурс на лучший социальный проект реди НКО и общественных организаций, а также запланировать другие мероприятия, посвященные дням воинской славы, тематические выставки;<text:line-break/>- повысить информационную работу в СМИ, на сайтах и официальных страницах в социальных сетях.<text:line-break/>Эти предложения получили единогласное одобрение и поддержку.</text:p>
      <text:p text:style-name="Text_20_body"><text:line-break/></text:p>
      <text:p text:style-name="Text_20_body">Адрес страницы: <text:a xlink:type="simple" xlink:href="http://hamovniki.mos.ru/presscenter/mediagallery/146627/11532297/" office:name=""><text:span text:style-name="Definition">http://hamovniki.mos.ru/presscenter/mediagallery/146627/11532297/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0T03:07:06Z</meta:creation-date>
    <dc:date>2024-02-10T03:07:06Z</dc:date>
  </office:meta>
</office:document-meta>
</file>