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убботник-15.04.2023-в-районе-хамовники"/>Субботник 15.04.2023 в районе Хамовники<text:bookmark-end text:name="субботник-15.04.2023-в-районе-хамовники"/></text:h>
      <text:p text:style-name="First_20_paragraph">01.01.1970</text:p>
      <text:p text:style-name="Text_20_body">Генеральная уборка Москвы началась уже с 1 апреля. Коммунальные службы города приводят  в порядок улицы и дворы, детские и спортивные площадки, территории парков и скверов. Жители тоже  хотят внести свой вклад в весеннее преображение столицы. Поэтому  традиция проводить общегородские субботники  существует много лет.<text:line-break/><text:line-break/>В Хамовниках субботник состоялся в сквере Девичьего поля. Сотрудники префектуры ЦАО и управы района Хамовники, муниципальные  депутаты, жители - все захотели принять участие в весенней уборке сквера.<text:line-break/>Открыли субботник глава управы района Хамовники Максим Дерюгин и депутат Госдумы Андрей Картаполов. Фото на память едва смогло вместить всех желающих.<text:line-break/>Девичье поле - любимое место отдыха для многих жителей, место проведения районных праздников. Поэтому особенно приятно, что общими усилиями его сделали чистым и красивым, убрали мусор, посадили деревья и кусты.<text:line-break/>Праздничную атмосферу создавали досуговые клубы, прошли мастер - классы, веселые игры. Все, кто славно потрудился, смогли восстановить силы - полевая кухня порадовала кашей и чаем.</text:p>
      <text:p text:style-name="Text_20_body"><text:line-break/></text:p>
      <text:p text:style-name="Text_20_body">Адрес страницы: <text:a xlink:type="simple" xlink:href="http://hamovniki.mos.ru/presscenter/mediagallery/146641/11532468/" office:name=""><text:span text:style-name="Definition">http://hamovniki.mos.ru/presscenter/mediagallery/146641/11532468/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6T16:55:28Z</meta:creation-date>
    <dc:date>2025-01-06T16:55:28Z</dc:date>
  </office:meta>
</office:document-meta>
</file>