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дно-из-зданий-в-районе-выставили-на-торги"/>Одно из зданий в районе выставили на торги<text:bookmark-end text:name="одно-из-зданий-в-районе-выставили-на-торги"/></text:h>
      <text:p text:style-name="First_20_paragraph">03.06.2021</text:p>
      <text:p text:style-name="Text_20_body">Здание на Смоленском бульваре выставили на торги. Аукцион пройдет в конце июня 2021 года.</text:p>
      <text:p text:style-name="Text_20_body">— Стартовая цена объекта составляет 3,4 миллиона рублей в год. Заявки принимаются до 18 июня. Здание расположено по адресу: Смоленский бульвар, дом 22/14, — проинформировали в пресс-службе Департамента города Москвы по конкурентной политике.</text:p>
      <text:p text:style-name="Text_20_body">Добавим, что объект находится вблизи исторических построек и музеев столицы. Его площадь составляет 194,7 квадратного метра.</text:p>
      <text:p text:style-name="Text_20_body">Так, помещение имеет торговое значение. Оно подойдет для размещения dark store-склада для доставки продуктов, отметили в пресс-службе.</text:p>
      <text:p text:style-name="Text_20_body">Кстати, подробную информацию о здании можно узнать на Инвестиционном <text:a xlink:type="simple" xlink:href="https://investmoscow.ru/tenders/arenda-dlya-biznesa-nezhiloe-pomeshchenie" office:name=""><text:span text:style-name="Definition">портале</text:span></text:a> Москвы.</text:p>
      <text:p text:style-name="Text_20_body"><text:line-break/></text:p>
      <text:p text:style-name="Text_20_body">Адрес страницы: <text:a xlink:type="simple" xlink:href="http://hamovniki.mos.ru/presscenter/news/detail/10005013.html" office:name=""><text:span text:style-name="Definition">http://hamovniki.mos.ru/presscenter/news/detail/1000501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05:40:16Z</meta:creation-date>
    <dc:date>2023-05-13T05:40:16Z</dc:date>
  </office:meta>
</office:document-meta>
</file>