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ка-100-компаний-москвы-разработали-программы-развития-бизнеса"/>Порядка 100 компаний Москвы разработали программы развития бизнеса<text:bookmark-end text:name="порядка-100-компаний-москвы-разработали-программы-развития-бизнеса"/></text:h>
      <text:p text:style-name="First_20_paragraph">05.07.2021</text:p>
      <text:p text:style-name="Text_20_body">Специалисты по развитию технологического бизнеса StartHub.Moscow 5 июля представили решения для банков, бухгалтерии и логистики.</text:p>
      <text:p text:style-name="Text_20_body">По словам руководителя Департамента предпринимательства и инновационного развития города Москвы Алексея Фурсина, для участия в первом потоке было подано около одной тысячи запросов от технологических предпринимателей.</text:p>
      <text:p text:style-name="Text_20_body">По завершении проекта все команды представили свои разработки для бизнеса. Из успешных решений выделяют Онлайн-платформу для банков SalesChain, которая позволяет автоматизировать работу агентского и партнерского каналов продаж, Проект по обучению детей робототехнике Intelligent University, программу «Антисон» для бесконтактного мониторинга состояния человека за рулем и многие другие.</text:p>
      <text:p text:style-name="Text_20_body">Участником второго этапа проекта могут стать юридические лица с готовым продуктом и продажами или минимально жизнеспособным продуктом на стадии пилотирования. Подать заявку можно на <text:a xlink:type="simple" xlink:href="https://i.moscow/starthub_moscow" office:name=""><text:span text:style-name="Definition">сайте</text:span></text:a> программы до 18 июля.</text:p>
      <text:p text:style-name="Text_20_body"><text:line-break/></text:p>
      <text:p text:style-name="Text_20_body">Адрес страницы: <text:a xlink:type="simple" xlink:href="http://hamovniki.mos.ru/presscenter/news/detail/10082428.html" office:name=""><text:span text:style-name="Definition">http://hamovniki.mos.ru/presscenter/news/detail/1008242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15:07:39Z</meta:creation-date>
    <dc:date>2023-05-13T15:07:39Z</dc:date>
  </office:meta>
</office:document-meta>
</file>