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чат-бот-на-платформе-город-идей-поможет-москвичам-участвовать-в-жизни-столицы"/>Чат-бот на платформе «Город идей» поможет москвичам участвовать в жизни столицы<text:bookmark-end text:name="чат-бот-на-платформе-город-идей-поможет-москвичам-участвовать-в-жизни-столицы"/></text:h>
      <text:p text:style-name="First_20_paragraph">08.07.2021</text:p>
      <text:p text:style-name="Text_20_body">Виртуальный помощник на краудсорсинговой платформе «Город идей» обработал более 15 тысяч вопросов пользователей за пять месяцев.</text:p>
      <text:p text:style-name="Text_20_body">— Краудсорсинговая платформа «Город идей» позволяет москвичам напрямую участвовать в жизни столицы, а городу — лучше понимать потребности горожан и делать столицу еще более комфортной. На сегодняшний день к проекту присоединились уже свыше 260 тысяч человек. Чтобы сделать портал более удобным для пользователей, был создан чат-бот. С его помощью участники проекта могут практически мгновенно получить ответы на самые распространенные вопросы, касающиеся работы платформы, — рассказал руководитель Департамента информационных технологий города Москвы Эдуард Лысенко.</text:p>
      <text:p text:style-name="Text_20_body">Горожане чаще всего обращались по вопросам регистрации и авторизации на портале — всего поступило свыше 11 тысяч таких запросов. Для работы с платформой необходима учетная запись на сайте mos.ru.</text:p>
      <text:p text:style-name="Text_20_body">Пользователи спрашивали чат-бота, как предложить идею и ознакомиться с итогами реализованных краудсорсинг-проектов — этот запрос стал вторым по популярности, всего поступило более 2,2 тысячи обращений.</text:p>
      <text:p text:style-name="Text_20_body">Благодаря «Городу идей» в Москве реализовано уже более 2700 решений, предложенных жителями. Это уникальная платформа, где горожане не только сами предлагают идеи по развитию столицы, но и лично контролируют их реализацию.</text:p>
      <text:p text:style-name="Text_20_body">Активные пользователи платформы «Город идей» получают баллы за регистрацию на портале, участие в каждом новом проекте, а также за фотографии, прошедшие модерацию и опубликованные в разделе реализованных идей. Они суммируются с баллами проекта «АГ». Обменять полученные баллы можно в «Магазине поощрений» проекта «Активный гражданин».</text:p>
      <text:p text:style-name="Text_20_body">Задать вопрос чат-боту можно нажав на иконку в правом нижнем углу экрана. Сообщение следует написать в свободной форме или выбрать из предложенного меню.</text:p>
      <text:p text:style-name="Text_20_body">Краудсорсинговая платформа <text:a xlink:type="simple" xlink:href="https://crowd.mos.ru/" office:name=""><text:span text:style-name="Definition">«Город идей»</text:span></text:a> разработана ГКУ «Новые технологии управления».</text:p>
      <text:p text:style-name="Text_20_body">Кстати, за семь лет проведения краудсорсинг-проектов Правительства Москвы более 260 тысяч москвичей прислали свыше 110 тысяч идей по развитию городской инфраструктуры. Более четырех тысяч из них эксперты отобрали для дальнейшей проработки, свыше 2700 идей уже воплощены.</text:p>
      <text:p text:style-name="Text_20_body"><text:line-break/></text:p>
      <text:p text:style-name="Text_20_body">Адрес страницы: <text:a xlink:type="simple" xlink:href="http://hamovniki.mos.ru/presscenter/news/detail/10090610.html" office:name=""><text:span text:style-name="Definition">http://hamovniki.mos.ru/presscenter/news/detail/10090610.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5T12:35:27Z</meta:creation-date>
    <dc:date>2023-07-15T12:35:27Z</dc:date>
  </office:meta>
</office:document-meta>
</file>