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хнополис-москва-признан-лучшей-особой-экономической-зоной-страны"/>Технополис «Москва» признан лучшей особой экономической зоной страны<text:bookmark-end text:name="технополис-москва-признан-лучшей-особой-экономической-зоной-страны"/></text:h>
      <text:p text:style-name="First_20_paragraph">15.07.2021</text:p>
      <text:p text:style-name="Text_20_body">Технополис «Москва» занял первое место в V рейтинге инвестиционной привлекательности российских индустриальных парков и особых экономических зон среди 117 площадок. Участники оцениваются по стоимости базовых ресурсов, расположению площадки, предлагаемым льготам, а также по уровню развития менеджмента, сервисов и услуг, которые предоставляются на их территориях.</text:p>
      <text:p text:style-name="Text_20_body">— В 2019 году ей (ОЭЗ «Технополис "Москва"») удалось войти в первую пятерку, однако динамичное развитие и постоянная работа по совершенствованию предлагаемых сервисов позволили занять лидирующую позицию, — подчеркнул заместитель мэра Москвы по вопросам экономической политики и имущественно-земельных отношений Владимир Ефимов.</text:p>
      <text:p text:style-name="Text_20_body">Он добавил, что только в 2020 году статус резидента технополиса получили 22 высокотехнологичных предприятия. Четыре из них займутся технико-внедренческой деятельностью, а остальные — промышленно-производственной. Уже в ближайшие 10 лет новые резиденты планируют инвестировать в свои производства 17,6 миллиарда рублей.</text:p>
      <text:p text:style-name="Text_20_body">В ОЭЗ созданы все условия для работы и развития высокотехнологичных предприятий. Якорными отраслями особой экономической зоны являются фармацевтика, микроэлектроника, медицина, информационные технологии и современные материалы. На территории технополиса уже введена в эксплуатацию первая очередь нового фармацевтического комплекса. Одно из основных направлений его работы — выпуск препаратов для лечения онкологии. Компания-резидент планирует начать производство уже в августе 2021 года с выходом на полную мощность во втором квартале 2022 года. Объем вложенных инвестиций в проект — более миллиарда рублей. На предприятии также создадут 260 рабочих мест.</text:p>
      <text:p text:style-name="Text_20_body">Еще один новый резидент особой экономической зоны планирует на площадке «Алабушево» создать завод по производству аккумуляторов для электробусов и серийному выпуску электрогрузовиков. Планируется, что компания поставит комплектующие для 200 новых московских электробусов.</text:p>
      <text:p text:style-name="Text_20_body">За первые три месяца этого года резиденты технополиса «Москва» увеличили производство продукции на треть по сравнению с тем же периодом прошлого года. Они произвели товары и услуги на сумму 3,7 миллиарда рублей. Также на предприятиях технополиса появилось более 150 новых рабочих мест. Лидерами по этому показателю стали компании, работающие в сфере информационно-коммуникационных технологий. Они обеспечили более половины рабочих мест. Развитию производств способствуют особые условия столичной особой экономической зоны, которые созданы для стимулирования инноваций в промышленности и роста технологического бизнеса.</text:p>
      <text:p text:style-name="Text_20_body">Особая экономическая зона «Технополис «Москва» состоит из пяти площадок общей площадью 223,3 гектара. Одна из них находится в Печатниках и четыре — в Зеленограде («Микрон», «МИЭТ», «Ангстрем» и «Алабушево»). В октябре прошлого года столичная экономическая зона стала лучшей в мировом рейтинге Global Free Zones of the Year 2020 Awards в шести номинациях.</text:p>
      <text:p text:style-name="Text_20_body"><text:line-break/></text:p>
      <text:p text:style-name="Text_20_body">Адрес страницы: <text:a xlink:type="simple" xlink:href="http://hamovniki.mos.ru/presscenter/news/detail/10110071.html" office:name=""><text:span text:style-name="Definition">http://hamovniki.mos.ru/presscenter/news/detail/1011007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6T14:41:01Z</meta:creation-date>
    <dc:date>2024-04-16T14:41:01Z</dc:date>
  </office:meta>
</office:document-meta>
</file>