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проект-о-водоснабжении-в-столице-запустили-на-портале-mos.ru"/>Спецпроект о водоснабжении в столице запустили на портале mos.ru<text:bookmark-end text:name="спецпроект-о-водоснабжении-в-столице-запустили-на-портале-mos.ru"/></text:h>
      <text:p text:style-name="First_20_paragraph">26.07.2021</text:p>
      <text:p text:style-name="Text_20_body">Новый проект «Чистая вода: как это получается» расскажет о способах добычи и экономии чистой воды.</text:p>
      <text:p text:style-name="Text_20_body">Специалисты поделятся информацией о масштабном процессе добычи и фильтрации воды в Москве. Жителям также объяснят, какой путь она проходит, прежде чем попасть в каналы водоснабжения.</text:p>
      <text:p text:style-name="Text_20_body">Питьевая вода проходит около 2,5 миллиона анализов. В городскую сеть ежесуточно поступает около трех миллионов кубометров, общая протяженность водопроводной сети столицы превышает 13 тысяч километров.</text:p>
      <text:p text:style-name="Text_20_body">Отмечается, в мае 2021 года проект был признан одним из лучших умных сервизов для жизни в городе по версии German Innovation Award.</text:p>
      <text:p text:style-name="Text_20_body">Эксперты рекомендуют жителям внимательно относиться к расходованию воды и экономить на оплате коммунальных услуг. В этом жителям столицы помогают цифровые технологии.</text:p>
      <text:p text:style-name="Text_20_body"><text:line-break/></text:p>
      <text:p text:style-name="Text_20_body">Адрес страницы: <text:a xlink:type="simple" xlink:href="http://hamovniki.mos.ru/presscenter/news/detail/10131855.html" office:name=""><text:span text:style-name="Definition">http://hamovniki.mos.ru/presscenter/news/detail/1013185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0:43:56Z</meta:creation-date>
    <dc:date>2023-05-20T00:43:56Z</dc:date>
  </office:meta>
</office:document-meta>
</file>