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исло-контрактов-на-портале-поставщиков-выросло-в-полтора-раза-с-начала-года"/>Число контрактов на портале поставщиков выросло в полтора раза с начала года<text:bookmark-end text:name="число-контрактов-на-портале-поставщиков-выросло-в-полтора-раза-с-начала-года"/></text:h>
      <text:p text:style-name="First_20_paragraph">27.07.2021</text:p>
      <text:p text:style-name="Text_20_body">Примерно 270 тысяч контрактов заключили на сервере за шесть месяцев на общую сумму 36,5 миллиарда рублей.</text:p>
      <text:p text:style-name="Text_20_body">Особенно часто посредством портала покупали медикаменты, стройматериалы, хозяйственные товары и образовательные услуги. Спросом также пользуется категория «Информационно-технологические средства связи, электроника, программное обеспечение».</text:p>
      <text:p text:style-name="Text_20_body">В этом году на сервисе появилась возможность создать собственный сайт-визитку, который позволит расширить предприятие на сторонних площадках.</text:p>
      <text:p text:style-name="Text_20_body">Портал поставщиков запустили в 2013 году. С его помощью можно автоматизировать процедуры закупок малого объема.</text:p>
      <text:p text:style-name="Text_20_body">Отмечается, что сервис развивается и растет с каждым годом.</text:p>
      <text:p text:style-name="Text_20_body"><text:line-break/></text:p>
      <text:p text:style-name="Text_20_body">Адрес страницы: <text:a xlink:type="simple" xlink:href="http://hamovniki.mos.ru/presscenter/news/detail/10136917.html" office:name=""><text:span text:style-name="Definition">http://hamovniki.mos.ru/presscenter/news/detail/1013691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7T03:56:43Z</meta:creation-date>
    <dc:date>2024-12-27T03:56:43Z</dc:date>
  </office:meta>
</office:document-meta>
</file>