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начали-регистрироваться-на-электронное-голосование-на-выборах-в-госдуму"/>Москвичи начали регистрироваться на электронное голосование на выборах в Госдуму<text:bookmark-end text:name="москвичи-начали-регистрироваться-на-электронное-голосование-на-выборах-в-госдуму"/></text:h>
      <text:p text:style-name="First_20_paragraph">02.08.2021</text:p>
      <text:p text:style-name="Text_20_body">Регистрацию на онлайн-голосование, которое состоится с 17 по 19 сентября, запустили в Москве.</text:p>
      <text:p text:style-name="Text_20_body">Чтобы подать голос за кандидата в депутаты Государственной Думы необходимо быть совершеннолетним гражданином страны и обладать правом избирателя, а еще иметь полную учетную запись на mos.ru. Заявки по <text:a xlink:type="simple" xlink:href="https://login.mos.ru/sps/login/methods/password#step_1" office:name=""><text:span text:style-name="Definition">ссылке</text:span></text:a> приминаются до 23:59 13 сентября, рассказали на <text:a xlink:type="simple" xlink:href="https://caoinform.moscow/v-moskve-nachalas-registracziya-na-distanczionnoe-elektronnoe-golosovanie/#gsc.tab=0" office:name=""><text:span text:style-name="Definition">сайте</text:span></text:a> газеты «Москва.Центр».</text:p>
      <text:p text:style-name="Text_20_body">Отмечается, что пользователям из Москвы не придется заполнять форму в случае, если в личном кабинете указаны актуальные и корректные сведения.</text:p>
      <text:p text:style-name="Text_20_body">Процесс подачи заявления сопровождается кодом. После его подтверждения данные будут отправлены в Центральную избирательную комиссию. Когда проверка завершится, житель Москвы получит уведомление о принятии или отказе. В случае ошибок можно будет подать заявление снова.</text:p>
      <text:p text:style-name="Text_20_body"><text:line-break/></text:p>
      <text:p text:style-name="Text_20_body">Адрес страницы: <text:a xlink:type="simple" xlink:href="http://hamovniki.mos.ru/presscenter/news/detail/10149304.html" office:name=""><text:span text:style-name="Definition">http://hamovniki.mos.ru/presscenter/news/detail/1014930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18:55:38Z</meta:creation-date>
    <dc:date>2023-07-12T18:55:38Z</dc:date>
  </office:meta>
</office:document-meta>
</file>