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ьный-проект-для-социально-ориентированного-бизнеса-запустили-в-столице"/>Специальный проект для социально ориентированного бизнеса запустили в столице<text:bookmark-end text:name="специальный-проект-для-социально-ориентированного-бизнеса-запустили-в-столице"/></text:h>
      <text:p text:style-name="First_20_paragraph">04.08.2021</text:p>
      <text:p text:style-name="Text_20_body">Специальный проект для предпринимателей «Социальное предпринимательство: особое внимание города» запустили на сайте mbm.mos.ru.</text:p>
      <text:p text:style-name="Text_20_body">Сервис информирует владельцев бизнеса о городских мерах поддержки и услугах, упрощающих ход работы.</text:p>
      <text:p text:style-name="Text_20_body">По словам заместителя мэра Москвы в Правительстве Москвы Натальи Сергуниной, в городе действует ряд мер поддержки социально ориентированного бизнеса. В спецпроекте на портале собраны все необходимые сведения о них, а также информация о том, как получить статус социального предприятия.</text:p>
      <text:p text:style-name="Text_20_body">Внешний вид портала устроен таким образом, что достаточно нажать на кнопку «Меню» в верхнем левом углу и на экране отобразится перечень разделов, один из них — «Спецпроекты».</text:p>
      <text:p text:style-name="Text_20_body"><text:line-break/></text:p>
      <text:p text:style-name="Text_20_body">Адрес страницы: <text:a xlink:type="simple" xlink:href="http://hamovniki.mos.ru/presscenter/news/detail/10156210.html" office:name=""><text:span text:style-name="Definition">http://hamovniki.mos.ru/presscenter/news/detail/1015621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3T00:53:32Z</meta:creation-date>
    <dc:date>2023-09-03T00:53:32Z</dc:date>
  </office:meta>
</office:document-meta>
</file>