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2-миллиона-пользователей-услуг-и-сервисов-mos.ru-старше-50-лет"/>Более 2,2 миллиона пользователей услуг и сервисов mos.ru старше 50 лет<text:bookmark-end text:name="более-22-миллиона-пользователей-услуг-и-сервисов-mos.ru-старше-50-лет"/></text:h>
      <text:p text:style-name="First_20_paragraph">06.08.2021</text:p>
      <text:p text:style-name="Text_20_body">Свыше 20 процентов активных пользователей столичных услуг mos.ru старше 50 лет.</text:p>
      <text:p text:style-name="Text_20_body">Самыми популярными являются услуги в сферах здравоохранения, жилищно-коммунального хозяйства и социальной поддержки.</text:p>
      <text:p text:style-name="Text_20_body">Практически все сферы жизнедеятельности затронуты на портале. Пользователи сегодня имеют возможность оплатить единый платежный документ и автомобильные штрафы, передать показания приборов учета воды или электросчетчиков, записаться к врачу и многое другое.</text:p>
      <text:p text:style-name="Text_20_body">Отметим, что с апреля текущего года в электронный формат перевели восемь услуг для семей с детьми. За два месяца данное обновление избавило горожан от более чем 50 тысяч визитов в центры государственных услуг «Мои документы» для оформления мер поддержи.</text:p>
      <text:p text:style-name="Text_20_body"><text:line-break/></text:p>
      <text:p text:style-name="Text_20_body">Адрес страницы: <text:a xlink:type="simple" xlink:href="http://hamovniki.mos.ru/presscenter/news/detail/10163049.html" office:name=""><text:span text:style-name="Definition">http://hamovniki.mos.ru/presscenter/news/detail/1016304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14:59:51Z</meta:creation-date>
    <dc:date>2023-06-19T14:59:51Z</dc:date>
  </office:meta>
</office:document-meta>
</file>