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чти-900-тысяч-горожан-стали-пользователями-мобильной-версии-электронной-медкарты"/>Почти 900 тысяч горожан стали пользователями мобильной версии электронной медкарты<text:bookmark-end text:name="почти-900-тысяч-горожан-стали-пользователями-мобильной-версии-электронной-медкарты"/></text:h>
      <text:p text:style-name="First_20_paragraph">19.08.2021</text:p>
      <text:p text:style-name="Text_20_body">До 300 тысяч обращений в месяц зафиксировали на мобильной медицинской карте.</text:p>
      <text:p text:style-name="Text_20_body">За минувшие шесть месяцев москвичи воспользовались сервером более 22 миллионов раз. Это в полтора раза чаще по сравнению с 2020 годом.</text:p>
      <text:p text:style-name="Text_20_body">Горожанам здесь доступны справки и результаты анализов, флюорография, компьютерная томография и другие сведения.</text:p>
      <text:p text:style-name="Text_20_body">Медицинская карта хранит данные о больничных листах, вызовах скорой помощи, выполненной вакцинации и рецептах врачей. Она также помогает вести «Дневник здоровья». Все документы удобно скачивать и отправлять в электронном формате.</text:p>
      <text:p text:style-name="Text_20_body">Чтобы активировать сервис для ребенка пользователю нужно перейти в раздел «Здоровье» и выбрать услугу «Упрощенный доступ к электронной медицинской карте для пользователей с полной учетной записью».</text:p>
      <text:p text:style-name="Text_20_body">Электронная медкарта автоматически доступна москвичам с полной учетной записью на сайте мэра Москвы или в любом центре государственных услуг «Мои документы».</text:p>
      <text:p text:style-name="Text_20_body"><text:line-break/></text:p>
      <text:p text:style-name="Text_20_body">Адрес страницы: <text:a xlink:type="simple" xlink:href="http://hamovniki.mos.ru/presscenter/news/detail/10190268.html" office:name=""><text:span text:style-name="Definition">http://hamovniki.mos.ru/presscenter/news/detail/1019026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0:43:53Z</meta:creation-date>
    <dc:date>2023-07-26T00:43:53Z</dc:date>
  </office:meta>
</office:document-meta>
</file>