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предприниматели-получили-льготные-кредиты-на-сумму-свыше-133-миллиардов-рублей"/>Столичные предприниматели получили льготные кредиты на сумму свыше 133 миллиардов рублей<text:bookmark-end text:name="столичные-предприниматели-получили-льготные-кредиты-на-сумму-свыше-133-миллиардов-рублей"/></text:h>
      <text:p text:style-name="First_20_paragraph">08.10.2021</text:p>
      <text:p text:style-name="Text_20_body">Льготные кредиты на сумму больше 132,9 миллиарда рублей получат 18 предприятий в столице.</text:p>
      <text:p text:style-name="Text_20_body">Владельцам малого и среднего бизнеса в Москве доступны ссуды по сниженной ставке, которая составит восемь процентов годовых. Максимальный размер кредита — 100 миллионов рублей. Подать заявку можно в 14 банках-партнерах.</text:p>
      <text:p text:style-name="Text_20_body">Стоит отметить, что данным предложением смогут воспользоваться только компании, работающие в приоритетных столичных областях. Среди них: образование, здравоохранение, производство и другие.</text:p>
      <text:p text:style-name="Text_20_body">Добавим, что обновленную программу кредитования в Москве продлили до 31 декабря 2021 года.</text:p>
      <text:p text:style-name="Text_20_body"><text:line-break/></text:p>
      <text:p text:style-name="Text_20_body">Адрес страницы: <text:a xlink:type="simple" xlink:href="http://hamovniki.mos.ru/presscenter/news/detail/10311427.html" office:name=""><text:span text:style-name="Definition">http://hamovniki.mos.ru/presscenter/news/detail/103114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26:12Z</meta:creation-date>
    <dc:date>2023-07-26T00:26:12Z</dc:date>
  </office:meta>
</office:document-meta>
</file>