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москвы-за-три-недели-выкупили-сувениры-в-магазине-поощрений-проекта-активный-гражданин"/>Жители Москвы за три недели выкупили сувениры в магазине поощрений проекта «Активный гражданин»<text:bookmark-end text:name="жители-москвы-за-три-недели-выкупили-сувениры-в-магазине-поощрений-проекта-активный-гражданин"/></text:h>
      <text:p text:style-name="First_20_paragraph">20.10.2021</text:p>
      <text:p text:style-name="Text_20_body">Жители города за три недели раскупили товары, которые сздали подорпечные некоммерческих организаций социальной направленности.</text:p>
      <text:p text:style-name="Text_20_body">Продукцию представили в каталоге магазина поощрений для пользователей портала «Активный гражданин». Среди них: блокноты для рисования, ароматические свечи и многое другое. Сувениры, число которых достигло 590 единиц, жилели преобрели на ранее начисленные баллы.</text:p>
      <text:p text:style-name="Text_20_body">Как рассказал руководитель Государственного казенного учреждения «Новые технологии управления» Александр Пищелко, благотворительные фонды активно покупают товары НКО данной категории. Он подчеркнул, что москвичи готовы помочь всем нуждающимся продолжают участвовать в подобных проектах.</text:p>
      <text:p text:style-name="Text_20_body">Добавим, что организациям помогли уже более 12 тысяч пользователей, пожертвовав в сумме свыше 17 миллионов рублей.</text:p>
      <text:p text:style-name="Text_20_body"><text:line-break/></text:p>
      <text:p text:style-name="Text_20_body">Адрес страницы: <text:a xlink:type="simple" xlink:href="http://hamovniki.mos.ru/presscenter/news/detail/10337967.html" office:name=""><text:span text:style-name="Definition">http://hamovniki.mos.ru/presscenter/news/detail/1033796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4T06:33:09Z</meta:creation-date>
    <dc:date>2024-10-14T06:33:09Z</dc:date>
  </office:meta>
</office:document-meta>
</file>