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ам-программы-активный-гражданин-предложили-поучаствовать-в-осеннем-марафоне"/>Участникам программы «Активный гражданин» предложили поучаствовать в «Осеннем марафоне»<text:bookmark-end text:name="участникам-программы-активный-гражданин-предложили-поучаствовать-в-осеннем-марафоне"/></text:h>
      <text:p text:style-name="First_20_paragraph">20.10.2021</text:p>
      <text:p text:style-name="Text_20_body">Пользователи платформы «Активный гражданин» с 20 октября по 21 ноября смогут ответить на вопросы интеллектуального конкурса «Осенний марафон».</text:p>
      <text:p text:style-name="Text_20_body">Для участников подготовили 24 тематических викторины. Все они посвящены Москве: строительству города, реставрации, транспорту, инфраструктуре и так далее.</text:p>
      <text:p text:style-name="Text_20_body">Все задания будут представлены в виде имровизированных трех беговых дорожек, чтобы квиз напоминал спортивное соревнование по бегу. Чтобы начать состязание, нужно нажать кнопку «На старт, внимание, марш!».</text:p>
      <text:p text:style-name="Text_20_body">Все успешные марафонцы получат призы, в числе которых: эксклюзивную карту «Тройка», сувениры от проекта «Активный гражданин», купоны и другие подарки.</text:p>
      <text:p text:style-name="Text_20_body"><text:line-break/></text:p>
      <text:p text:style-name="Text_20_body">Адрес страницы: <text:a xlink:type="simple" xlink:href="http://hamovniki.mos.ru/presscenter/news/detail/10339140.html" office:name=""><text:span text:style-name="Definition">http://hamovniki.mos.ru/presscenter/news/detail/103391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3T06:03:23Z</meta:creation-date>
    <dc:date>2025-05-23T06:03:23Z</dc:date>
  </office:meta>
</office:document-meta>
</file>