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ригинальный-спектакль-покажут-в-районной-библиотеке"/>Оригинальный спектакль покажут в районной библиотеке<text:bookmark-end text:name="оригинальный-спектакль-покажут-в-районной-библиотеке"/></text:h>
      <text:p text:style-name="First_20_paragraph">21.10.2021</text:p>
      <text:p text:style-name="Text_20_body">Сотрудники библиотеки №6 имени Викентия Вересаева 21 октября организуют театральную постановку, построенную на стихотворениях поэта Марины Цветаевой.</text:p>
      <text:p text:style-name="Text_20_body">Артисты Люберецкого театра «Ветер перемен» под руководством Наталии Королевой представят гостям спектакль, сюжет которого будет разворачиваться в литературном кафе начала ХХ века, рассказала библиотекарь Кристина Демидова.</text:p>
      <text:p text:style-name="Text_20_body">—Актеры устроят настоящую экскурсию по жизни отечественного поэта от конца в самое ее начало. Они продемонстрируют душевные страдания литератора, ее человеческие качества, — рассказала Кристина Демидова.</text:p>
      <text:p text:style-name="Text_20_body">Участники также увидят книжную экспозицию с произведениями Марины Цветаевой.</text:p>
      <text:p text:style-name="Text_20_body">Пройти регистрацию на событие можно по <text:a xlink:type="simple" xlink:href="https://cbscao.ru/events/featured/item/bolyu-i-schastem-pronzennaya-zhizn" office:name=""><text:span text:style-name="Definition">ссылке</text:span></text:a>.</text:p>
      <text:p text:style-name="Text_20_body"><text:line-break/></text:p>
      <text:p text:style-name="Text_20_body">Адрес страницы: <text:a xlink:type="simple" xlink:href="http://hamovniki.mos.ru/presscenter/news/detail/10344253.html" office:name=""><text:span text:style-name="Definition">http://hamovniki.mos.ru/presscenter/news/detail/10344253.html</text:span></text:a></text:p>
      <text:p text:style-name="Text_20_body"><text:a xlink:type="simple" xlink:href="http://hamovniki.mos.ru" office:name=""><text:span text:style-name="Definition">Управа района Хамов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3T16:50:59Z</meta:creation-date>
    <dc:date>2023-06-13T16:50:59Z</dc:date>
  </office:meta>
</office:document-meta>
</file>