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емь-общественных-зон-обустроили-в-цао-на-деньги-от-платных-парковок"/>Восемь общественных зон обустроили в ЦАО на деньги от платных парковок<text:bookmark-end text:name="восемь-общественных-зон-обустроили-в-цао-на-деньги-от-платных-парковок"/></text:h>
      <text:p text:style-name="First_20_paragraph">13.05.2014</text:p>
      <text:p text:style-name="Text_20_body">В Центральном округе столицы привели в порядок восемь общественных зон. Среди них пешеходная зона в Большом Каретном переулке, сквер на углу 1-ой Миусской улицы. Облагородили также территорию снесенного дома на Новолесной улице.</text:p>
      <text:p text:style-name="Text_20_body">Работы велись на средства, полученные от платных парковок. Вырученные деньги идут на благоустройство парков, детских площадок и жилых домов.</text:p>
      <text:p text:style-name="Text_20_body">На очереди - благоустройство еще 16 таких объектов.</text:p>
      <text:p text:style-name="Text_20_body">Указывая номер парковки в СМС, водитель не только сообщает, что он оставил свою машину в конкретном месте, но и дает понять, что деньги поступили именно с этого участка. Это важно при распределении доходов.</text:p>
      <text:p text:style-name="Text_20_body">"Управа получает два раза в год данные средства и собирает мнения муниципальных депутатов и жителей о том, на какие нужды нужно их реализовать. После того, как принимаются решения, эти деньги перенаправляются. По итогам мы получаем отчет о расходовании средств", - отметила пресс-секретарь ГКУ "Администратор московского парковочного пространства" Ксения Бродуленко.</text:p>
      <text:p text:style-name="Text_20_body">На выделенные деньги уже преобразовали переулок в районе станции "Новослободская". "На этой территории были проведены работы по замене покрытия на брусчатку. Были поставлены вазоны, привели в порядок фасады", - рассказал первый заместитель главы управы Тверского района Геннадий Вовкивский.</text:p>
      <text:p text:style-name="Text_20_body">Как говорят в управе Тверского района, если бы деньги от платных парковок не распределялись таким образом, работы по благоустройству проводились бы не часто.</text:p>
      <text:p text:style-name="Text_20_body">К слову, выбирать, что именно ремонтировать и приводить в порядок, могут сами жители. Заявку можно оставлять на сайте своей управы. Все заявки рассматриваются депутатами. И только после этого проблемные участки получают финансирование, пропорционально поступившим от платных парковок средствам.</text:p>
      <text:p text:style-name="Text_20_body">Добавим, что с расширением зоны платных парковок увеличились и доходы от них. Ожидается, что за счет этого количество благоустроенных объектов в столице тоже возрастет.</text:p>
      <text:p text:style-name="Text_20_body"><text:line-break/></text:p>
      <text:p text:style-name="Text_20_body">Адрес страницы: <text:a xlink:type="simple" xlink:href="http://hamovniki.mos.ru/presscenter/news/detail/1034921.html" office:name=""><text:span text:style-name="Definition">http://hamovniki.mos.ru/presscenter/news/detail/103492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0T19:16:25Z</meta:creation-date>
    <dc:date>2023-07-30T19:16:25Z</dc:date>
  </office:meta>
</office:document-meta>
</file>