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идентские-парковки-появились-в-районе"/>Резидентские парковки появились в районе<text:bookmark-end text:name="резидентские-парковки-появились-в-районе"/></text:h>
      <text:p text:style-name="First_20_paragraph">10.02.2022</text:p>
      <text:p text:style-name="Text_20_body">Парковки для держателей резидентских разрешений открыли на территории района. Об этом стало известно 10 февраля.</text:p>
      <text:p text:style-name="Text_20_body">Более 90 мест для автомобилей стали доступны жителям Центрального административного округа, проинформировали на <text:a xlink:type="simple" xlink:href="https://parking.mos.ru/news/2409/" office:name=""><text:span text:style-name="Definition">сайте</text:span></text:a> «Московского паркинга».</text:p>
      <text:p text:style-name="Text_20_body">Отмечается, что резидентские парковки сделали в Таганском, Басманном, Мещанском, Красносельском районах, а также в Замоскворечье. Их открыли с конца декабря минувшего года.</text:p>
      <text:p text:style-name="Text_20_body">Сегодня в городе свыше есть 1,5 машино-мест для местных жителей. Они позволяют бесплатно оставлять автомобиль в пределах района проживания с 20:00 до 08:00 и в течении суток за три тысячи рублей в год.</text:p>
      <text:p text:style-name="Text_20_body"><text:line-break/></text:p>
      <text:p text:style-name="Text_20_body">Адрес страницы: <text:a xlink:type="simple" xlink:href="http://hamovniki.mos.ru/presscenter/news/detail/10611940.html" office:name=""><text:span text:style-name="Definition">http://hamovniki.mos.ru/presscenter/news/detail/1061194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2T10:28:50Z</meta:creation-date>
    <dc:date>2023-09-02T10:28:50Z</dc:date>
  </office:meta>
</office:document-meta>
</file>