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ка-со-шлагбаумом-временно-прекратила-работу-в-районе"/>Парковка со шлагбаумом временно прекратила работу в районе<text:bookmark-end text:name="парковка-со-шлагбаумом-временно-прекратила-работу-в-районе"/></text:h>
      <text:p text:style-name="First_20_paragraph">17.03.2022</text:p>
      <text:p text:style-name="Text_20_body">Парковочная зона со шлагбаумом на территории района до 18 марта прекратила работу.</text:p>
      <text:p text:style-name="Text_20_body">Как сообщили на <text:a xlink:type="simple" xlink:href="https://www.mskagency.ru/materials/3196749" office:name=""><text:span text:style-name="Definition">сайте</text:span></text:a> Агентства городских новостей «Москва», наземный паркинг, расположенный по адресу: Хамовнический Вал, владение 24-28, будет закрыт до 18:00.</text:p>
      <text:p text:style-name="Text_20_body">Сотрудники пресс-службы Департамента транспорта и развития дорожно-транспортной инфраструктуры Москвы отметили, что владельцы автомобилей могут использовать уличные парковки на улице Ефремова, а также Комсомольском проспекте и проектируемом проезде №2309.</text:p>
      <text:p text:style-name="Text_20_body">Полный список платных городских автостоянок можно посмотреть на сайте <text:a xlink:type="simple" xlink:href="http://parking.mos.ru/" office:name=""><text:span text:style-name="Definition">parking.mos.ru</text:span></text:a>, а также в мобильном приложении «Парковки Москвы».</text:p>
      <text:p text:style-name="Text_20_body"><text:line-break/></text:p>
      <text:p text:style-name="Text_20_body">Адрес страницы: <text:a xlink:type="simple" xlink:href="http://hamovniki.mos.ru/presscenter/news/detail/10687627.html" office:name=""><text:span text:style-name="Definition">http://hamovniki.mos.ru/presscenter/news/detail/1068762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22:28:54Z</meta:creation-date>
    <dc:date>2023-07-01T22:28:54Z</dc:date>
  </office:meta>
</office:document-meta>
</file>