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уп-экотехпром-подготовил-инструкцию-о-способах-оплаты-услуг-по-вывозу-тко-для-потребителей-ижс."/>ГУП «Экотехпром» подготовил инструкцию о способах оплаты услуг по вывозу ТКО для Потребителей ИЖС.<text:bookmark-end text:name="гуп-экотехпром-подготовил-инструкцию-о-способах-оплаты-услуг-по-вывозу-тко-для-потребителей-ижс."/></text:h>
      <text:p text:style-name="First_20_paragraph">27.06.2022</text:p>
      <text:p text:style-name="Text_20_body"><text:line-break/></text:p>
      <text:p text:style-name="Text_20_body">Адрес страницы: <text:a xlink:type="simple" xlink:href="http://hamovniki.mos.ru/presscenter/news/detail/10894827.html" office:name=""><text:span text:style-name="Definition">http://hamovniki.mos.ru/presscenter/news/detail/1089482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0:25:18Z</meta:creation-date>
    <dc:date>2023-07-26T00:25:18Z</dc:date>
  </office:meta>
</office:document-meta>
</file>