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сихолог-росгвардии-в-свой-профессиональный-праздник-выступила-в-эфире-столичного-радио"/>Психолог Росгвардии в свой профессиональный праздник выступила в эфире столичного радио<text:bookmark-end text:name="психолог-росгвардии-в-свой-профессиональный-праздник-выступила-в-эфире-столичного-радио"/></text:h>
      <text:p text:style-name="First_20_paragraph">22.11.2022</text:p>
      <text:p text:style-name="Text_20_body">Татьяна поделилась с радиослушателями историей профессионального праздника. Она рассказала, что 22 ноября в России отмечается День психолога, который учрежден в 2000 году Московским государственным университетом. Приурочено это памятное событие было к Учредительному съезду Российского психологического общества, который состоялся 22 ноября 1994 года.</text:p>
      <text:p text:style-name="Text_20_body">«Постепенно общество стало понимать, что человек существо индивидуальное, а не просто коллективное. Соответственно, каждый человек требует особого подхода. В связи с эти с 90-ых годов появились психологи в школе, педагоги-психологи, а также должности психологов на различных службах», - поделилась офицер Росгвардии.</text:p>
      <text:p text:style-name="Text_20_body">«Постепенно общество стало понимать, что человек существо индивидуальное, а не просто коллективное. Соответственно, каждый требует особого подхода. С 90-ых годов появились психологи в школе, педагоги-психологи, а также должности психологов на различных службах»,- поделилась офицер Росгвардии.</text:p>
      <text:p text:style-name="Text_20_body">Также Татьяна отметила, что каждый психолог имеет базовое психологическое образование. Затем идет специализация: есть детские психологи, семейные, психологи спецподразделений и так далее.</text:p>
      <text:p text:style-name="Text_20_body">«Задача конкретно нашего направления в работе с кандидатами на службу и аттестованными сотрудниками отличается от иных направлений. В обязанности входит подготовить и адаптировать молодых бойцов отряда к служебным будням и конкретно, под специфику выполняемых подразделением задач. Одним из основных критериев для сотрудника спецподразделения является стрессоустойчивость, и психолог должен контролировать её уровень», - объяснила спикер.</text:p>
      <text:p text:style-name="Text_20_body">Кроме того, психолог ОМОН «Меч» на транспорте рассказала о методах психологической диагностики, которые она используют при работе с сотрудниками.</text:p>
      <text:p text:style-name="Text_20_body">В завершении эфира Татьяна ответила на вопросы и дала советы, позвонившим в прямой эфир радиослушателям.</text:p>
      <text:p text:style-name="Text_20_body">Ведущая программы Ольга Кочетова поблагодарила гостью за интересную беседу и поздравила с профессиональным праздником.</text:p>
      <text:p text:style-name="Text_20_body"><text:line-break/></text:p>
      <text:p text:style-name="Text_20_body">Адрес страницы: <text:a xlink:type="simple" xlink:href="http://hamovniki.mos.ru/presscenter/news/detail/11243135.html" office:name=""><text:span text:style-name="Definition">http://hamovniki.mos.ru/presscenter/news/detail/1124313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7:30Z</meta:creation-date>
    <dc:date>2023-07-25T23:17:30Z</dc:date>
  </office:meta>
</office:document-meta>
</file>