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чался-капитальный-ремонт-районного-центра-госуслуг-мои-документы"/>Начался капитальный ремонт районного центра госуслуг «Мои документы»<text:bookmark-end text:name="начался-капитальный-ремонт-районного-центра-госуслуг-мои-документы"/></text:h>
      <text:p text:style-name="First_20_paragraph">28.02.2023</text:p>
      <text:p text:style-name="Text_20_body">В центре госуслуг «Мои документы» района 28 февраля начался капитальный ремонт. Офис находится на Смоленском бульваре.</text:p>
      <text:p text:style-name="Text_20_body">Специалисты обновят отделку, фасад, кровлю и инженерные системы. Общая площадь объекта составляет более 1 200 квадратных метров. На данный момент рабочие уже приступили к облицовке стен, полов и потолков.</text:p>
      <text:p text:style-name="Text_20_body">В здании обустроят новую систему отопления, заменят системы холодного водоснабжения, вентиляции и кондиционирования, обновят систему электроснабжения и многое другое. Для удобства посетителей обустроят зону общественного питания и отдыха, и терминалы оплаты. Маломобильные горожане смогут воспользоваться специальной комнатой матери и ребенка и расширенными окнами приема, проинформировали на <text:a xlink:type="simple" xlink:href="https://www.mos.ru/news/item/120453073/" office:name=""><text:span text:style-name="Definition">сайте</text:span></text:a> мэра Москвы.</text:p>
      <text:p text:style-name="Text_20_body">Второй этаж займут административные кабинеты для сотрудников центра и помещения для неторжественной регистрации брака, детская игровая комната и зона для обмена книгами. А на последнем этаже будут находиться кабинеты для сотрудников отдела по вопросам миграции, а также комната отдыха и приема пищи.</text:p>
      <text:p text:style-name="Text_20_body">На время проведения работ жители Хамовников смогут получить услуги в соседнем офисе «Мои документы» по адресу: переулок Сивцев Вражек, дом 20.</text:p>
      <text:p text:style-name="Text_20_body">Завершить ремонт планируют к четвертому кварталу этого года.</text:p>
      <text:p text:style-name="Text_20_body"><text:line-break/></text:p>
      <text:p text:style-name="Text_20_body">Адрес страницы: <text:a xlink:type="simple" xlink:href="http://hamovniki.mos.ru/presscenter/news/detail/11435739.html" office:name=""><text:span text:style-name="Definition">http://hamovniki.mos.ru/presscenter/news/detail/11435739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47:46Z</meta:creation-date>
    <dc:date>2023-07-25T23:47:46Z</dc:date>
  </office:meta>
</office:document-meta>
</file>