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т-уже-8-лет-жители-москвы-меняют-город-вместе-с-проектом-активный-гражданин"/>Вот уже 8 лет жители Москвы меняют город вместе с проектом «Активный гражданин»!<text:bookmark-end text:name="вот-уже-8-лет-жители-москвы-меняют-город-вместе-с-проектом-активный-гражданин"/></text:h>
      <text:p text:style-name="First_20_paragraph">02.03.2023</text:p>
      <text:p text:style-name="Text_20_body">✅ Вот уже 8 лет жители Москвы меняют город вместе с проектом «Активный гражданин»! За эти годы мы озеленили тысячи столичных дворов, выбрали дизайн нескольких станций метро, составили программы крупнейших городских фестивалей, организовали более 500 кружков и секций – и этот список можно продолжать долго.</text:p>
      <text:p text:style-name="Text_20_body">✅ Участвовать в жизни города может каждый. На сайте и в приложении проекта «Активный гражданин» появляются голосования на актуальные темы. Пользователи оценивают городские новинки, выбирают оптимальные решения и варианты развития столицы – и таким образом влияют на действия властей, а заодно получают приятные бонусы.</text:p>
      <text:p text:style-name="Text_20_body">✅ За время работы проекта к нему присоединилось более 5,8 миллиона человек. Неравнодушные, творческие, спортивные, влюбленные в свой город – это активные граждане. Мы очень рады, что вы не только делитесь с нами своим мнением в голосованиях, но и рассказываете об участии в проекте в постах с хештегом #АктивныйГражданин!</text:p>
      <text:p text:style-name="Text_20_body"><text:line-break/></text:p>
      <text:p text:style-name="Text_20_body">Адрес страницы: <text:a xlink:type="simple" xlink:href="http://hamovniki.mos.ru/presscenter/news/detail/11441651.html" office:name=""><text:span text:style-name="Definition">http://hamovniki.mos.ru/presscenter/news/detail/11441651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12T13:48:36Z</meta:creation-date>
    <dc:date>2023-11-12T13:48:36Z</dc:date>
  </office:meta>
</office:document-meta>
</file>