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заявкам-контролёров-московского-паркинга-исправили-более-6-тыс.-объектов-дорожной-инфраструктуры-за-2022-год"/>ПО ЗАЯВКАМ КОНТРОЛЁРОВ «МОСКОВСКОГО ПАРКИНГА» ИСПРАВИЛИ БОЛЕЕ 6 ТЫС. ОБЪЕКТОВ ДОРОЖНОЙ ИНФРАСТРУКТУРЫ ЗА 2022 ГОД<text:bookmark-end text:name="по-заявкам-контролёров-московского-паркинга-исправили-более-6-тыс.-объектов-дорожной-инфраструктуры-за-2022-год"/></text:h>
      <text:p text:style-name="First_20_paragraph">02.03.2023</text:p>
      <text:p text:style-name="Text_20_body">ПО ЗАЯВКАМ КОНТРОЛЁРОВ «МОСКОВСКОГО ПАРКИНГА» ИСПРАВИЛИ БОЛЕЕ 6 ТЫС. ОБЪЕКТОВ ДОРОЖНОЙ ИНФРАСТРУКТУРЫ ЗА 2022 ГОД</text:p>
      <text:p text:style-name="Text_20_body">Контролёры «Московского паркинга» не только администрируют платные парковки — они помогают городу следить за состоянием дорожной инфраструктуры.</text:p>
      <text:p text:style-name="Text_20_body">Если работник видит неисправный светофор или испорченный знак, он сообщает об этом в ЦОДД — поломку оперативно исправляют.</text:p>
      <text:p text:style-name="Text_20_body"><text:line-break/></text:p>
      <text:p text:style-name="Text_20_body">За 2022 год по таким заявкам починили больше 6 тыс. элементов дорожной инфраструктуры. Примеры — в карточках.</text:p>
      <text:p text:style-name="Text_20_body"><text:line-break/></text:p>
      <text:p text:style-name="Text_20_body">Мэр Москвы С. Собянин поручил уделять особое внимание состоянию транспортной инфраструктуры, чтобы город становился ещё комфортнее и удобнее для жителей. Контролёры «Московского паркинга» помогают городским службам оперативно устранять неисправности и приводить в порядок дорожные элементы. В 2022 году по заявкам исправлено 6,1 тыс. объектов, — Максим Ликсутов.</text:p>
      <text:p text:style-name="Text_20_body"><text:line-break/></text:p>
      <text:p text:style-name="Text_20_body">Адрес страницы: <text:a xlink:type="simple" xlink:href="http://hamovniki.mos.ru/presscenter/news/detail/11441811.html" office:name=""><text:span text:style-name="Definition">http://hamovniki.mos.ru/presscenter/news/detail/1144181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52:16Z</meta:creation-date>
    <dc:date>2023-07-26T01:52:16Z</dc:date>
  </office:meta>
</office:document-meta>
</file>