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выставка-вселенная-московского-долголетия-открылась-на-гоголевском-бульваре."/>Фотовыставка «Вселенная “Московского долголетия”» открылась на Гоголевском бульваре.<text:bookmark-end text:name="фотовыставка-вселенная-московского-долголетия-открылась-на-гоголевском-бульваре."/></text:h>
      <text:p text:style-name="First_20_paragraph">02.03.2023</text:p>
      <text:p text:style-name="Text_20_body">Фотовыставка «Вселенная “Московского долголетия”» открылась на Гоголевском бульваре. На Гоголевском бульваре 1 марта открылась фотовыставка «Вселенная “Московского долголетия”». Экспозицию приурочили к пятилетию проекта. На ней представят фотографии и истории горожан, которые сотрудничают с районными центрами с момента их основания и добились значительных успехов в различных направлениях, которые реализуются на базе проекта. Горожане предстали перед камерой фотографа Дмитрия Исхакова в праздничных образах. Каждый из участников поделился своей историей успеха, проинформировали на сайте мэра Москвы. Также в этот день в сети московских кинотеатров начнется показ космического фильма-мюзикла «Миссия “Долголетие”». Все роли в картине исполнили участники проекта вместе с известными деятелями российской эстрады.</text:p>
      <text:p text:style-name="Text_20_body"><text:line-break/></text:p>
      <text:p text:style-name="Text_20_body">Адрес страницы: <text:a xlink:type="simple" xlink:href="http://hamovniki.mos.ru/presscenter/news/detail/11442157.html" office:name=""><text:span text:style-name="Definition">http://hamovniki.mos.ru/presscenter/news/detail/1144215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49Z</meta:creation-date>
    <dc:date>2023-07-25T23:19:49Z</dc:date>
  </office:meta>
</office:document-meta>
</file>