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цик-россии-предложила-кандидатуры-для-избрания-главами-избиркомов-новых-субъектов-рф"/>ЦИК России предложила кандидатуры для избрания главами избиркомов новых субъектов РФ<text:bookmark-end text:name="цик-россии-предложила-кандидатуры-для-избрания-главами-избиркомов-новых-субъектов-рф"/></text:h>
      <text:p text:style-name="First_20_paragraph">02.03.2023</text:p>
      <text:p text:style-name="Text_20_body">ЦИК России предложила кандидатуры для избрания главами избиркомов новых субъектов РФ 1 марта 2023 года состоялось 110-е заседание Центральной избирательной комиссии Российской Федерации. ЦИК России поддержала предложение члена Центризбиркома Антона Лопатина и рекомендовала Избирательной комиссии Донецкой Народной Республики кандидатуру Владимира Высоцкого для избрания его на должность председателя комиссии. По предложению члена ЦИК России Александра Курдюмова Центризбирком рекомендовал Избирательной комиссии Луганской Народной Республики кандидатуру Елены Кравченко для избрания ее на должность главы регионального избиркома. Член Центризбиркома Константин Мазуревский предложил рекомендовать Избирательной комиссии Запорожской области кандидатуру Галины Катющенко для избрания ее на должность председателя комиссии. ЦИК России поддержала это предложение. Центризбирком поддержал предложение члена ЦИК России Евгения Шевченко и рекомендовал Избирательной комиссии Херсонской области кандидатуру Марины Захаровой для избрания ее на должность главы комиссии. Председатель ЦИК России Элла Памфилова пожелала успехов в работе всем кандидатам на должность глав избиркомов новых субъектов. «Период предстоит непростой, проблем много, но хочу вас заверить, что решать их мы будем вместе. И нет никаких сомнений, что коллеги справятся», - отметила глава Комиссии.</text:p>
      <text:p text:style-name="Text_20_body"><text:line-break/></text:p>
      <text:p text:style-name="Text_20_body">Адрес страницы: <text:a xlink:type="simple" xlink:href="http://hamovniki.mos.ru/presscenter/news/detail/11442171.html" office:name=""><text:span text:style-name="Definition">http://hamovniki.mos.ru/presscenter/news/detail/11442171.html</text:span></text:a></text:p>
      <text:p text:style-name="Text_20_body"><text:a xlink:type="simple" xlink:href="http://hamovniki.mos.ru" office:name=""><text:span text:style-name="Definition">Управа района Хамовники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7-25T23:08:30Z</meta:creation-date>
    <dc:date>2023-07-25T23:08:30Z</dc:date>
  </office:meta>
</office:document-meta>
</file>