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тует-новый-творческий-конкурс-посвященный-перелетным-птицам.-специалисты-мосприроды-до-31-марта-ждут-природные-поделки-в-виде-кукушки."/>Стартует новый творческий конкурс, посвященный перелетным птицам. Специалисты Мосприроды до 31 марта ждут природные поделки в виде кукушки.<text:bookmark-end text:name="стартует-новый-творческий-конкурс-посвященный-перелетным-птицам.-специалисты-мосприроды-до-31-марта-ждут-природные-поделки-в-виде-кукушки."/></text:h>
      <text:p text:style-name="First_20_paragraph">03.03.2023</text:p>
      <text:p text:style-name="Text_20_body">Именно кукушке и посвящен новый творческий конкурс поделок. Поделки можно сделать из любых природных материалов. Это могут быть сухие листья, шишки, веточки, камни, кора, мох, трава и т.д. Коллективные работы к участию в конкурсе не принимаются. Каждый участник может предоставить на конкурс не более одной работы. </text:p>
      <text:p text:style-name="Text_20_body">Творческие поделки можно сделать и во время мастер-классов, которые проходят в экоцентрах и экоклассах. Такие природные сувениры можно подарить любимым бабушкам и дедушкам как символ долгих лет жизни. Выбрать мастер-классы можно по <text:a xlink:type="simple" xlink:href="http://mospriroda.ru/what_to_do/" office:name=""><text:span text:style-name="Definition">ссылке</text:span></text:a>. </text:p>
      <text:p text:style-name="Text_20_body">Работы направляйте по адресу: г. Москва, ст. метро «Домодедовская», Каширское шоссе, дом 148, корпус 1 (с понедельника по четверг с 9:00 до 16:00, пятница с 9:00 до 14:00. Предварительно необходимо позвонить: 8 (499) 782-78-23; 8 (916) 580-67-09.</text:p>
      <text:p text:style-name="Text_20_body">Авторы самых интересных поделок-кукушек будут награждены дипломами и сувенирами от Мосприроды. Участники конкурса получат сертификаты по заявкам (заявку необходимо направить по почте). Подробности – в Положении о конкурсе на <text:a xlink:type="simple" xlink:href="https://mospriroda.ru/" office:name=""><text:span text:style-name="Definition">сайте Мосприроды</text:span></text:a>.</text:p>
      <text:p text:style-name="Text_20_body"><text:line-break/></text:p>
      <text:p text:style-name="Text_20_body">Адрес страницы: <text:a xlink:type="simple" xlink:href="http://hamovniki.mos.ru/presscenter/news/detail/11444173.html" office:name=""><text:span text:style-name="Definition">http://hamovniki.mos.ru/presscenter/news/detail/1144417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0:03:29Z</meta:creation-date>
    <dc:date>2023-07-26T00:03:29Z</dc:date>
  </office:meta>
</office:document-meta>
</file>