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смогут-выбрать-программы-культурных-учреждений-района"/>Жители смогут выбрать программы культурных учреждений района<text:bookmark-end text:name="жители-смогут-выбрать-программы-культурных-учреждений-района"/></text:h>
      <text:p text:style-name="First_20_paragraph">04.05.2023</text:p>
      <text:p text:style-name="Text_20_body">Жители района смогут выбрать в голосовании на портале «Активный гражданин», какими мероприятиями следует разнообразить культурные события столицы. Об этом стало известно 2 мая.</text:p>
      <text:p text:style-name="Text_20_body">Для отдыха и досуга в Москве организовано большое количество культурных центров и библиотек. Кружки и студии столицы охватывают многие интересы ее жителей. В новой части опроса москвичи получат возможность повлиять на тематику проводимых мероприятий.</text:p>
      <text:p text:style-name="Text_20_body">На <text:a xlink:type="simple" xlink:href="https://ag.mos.ru/poll/14999" office:name=""><text:span text:style-name="Definition">портале</text:span></text:a> «Активный гражданин» можно проголосовать за подходящее время для спортивных и творческих активностей. Горожане выберут критерии мероприятий для посещения КЦ и библиотек: уникальность, актуальность, интерьер и другие, что сделает пребывание вне дома более комфортным и интересным. На портале можно выбрать наиболее подходящий формат фестивалей и встреч. В числе вариантов – викторина, лекция, театрализованное представление, командные спортивные игры, юмористические шоу, настольные игры и кинопоказ.</text:p>
      <text:p text:style-name="Text_20_body">Отметим, что программа мероприятий культурных центров и библиотек Москвы разнообразна. Многие развлекательные и познавательные встречи в районе проходят в таких учреждениях, как библиотека №5 имени Максимилиана Волошина, Центральная городская детская библиотека имени Аркадия Гайдара, библиотека №6 имени Викентия Вересаева и многие другие.</text:p>
      <text:p text:style-name="Text_20_body"><text:line-break/></text:p>
      <text:p text:style-name="Text_20_body">Адрес страницы: <text:a xlink:type="simple" xlink:href="http://hamovniki.mos.ru/presscenter/news/detail/11570906.html" office:name=""><text:span text:style-name="Definition">http://hamovniki.mos.ru/presscenter/news/detail/11570906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3:55:32Z</meta:creation-date>
    <dc:date>2023-07-26T03:55:32Z</dc:date>
  </office:meta>
</office:document-meta>
</file>