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мещение-в-районе-выставили-на-продажу"/>Помещение в районе выставили на продажу<text:bookmark-end text:name="помещение-в-районе-выставили-на-продажу"/></text:h>
      <text:p text:style-name="First_20_paragraph">20.10.2023</text:p>
      <text:p text:style-name="Text_20_body">20.10.2023</text:p>
      <text:p text:style-name="Text_20_body">Нежилое коммерческое помещение на районе выставили на городские торги для инвесторов. Об этом стало известно 20 октября.</text:p>
      <text:p text:style-name="Text_20_body">Здание возвели по адресу: Комсомольский проспект, дом 15, строение 2.</text:p>
      <text:p text:style-name="Text_20_body">На <text:a xlink:type="simple" xlink:href="https://www.mos.ru/news/item/131158073/" office:name=""><text:span text:style-name="Definition">сайте</text:span></text:a> мэра Москвы отметили, что постройка подойдет для использования под торговое помещение. Объект имеет отдельный вход с улицы и включает в себя помещения на цокольном и первом этажах девятиэтажного жилого дома, в том числе торговые залы, кабинеты, кладовые и подсобные помещения, санузлы и душевые.</text:p>
      <text:p text:style-name="Text_20_body">Заявку на участие в торгах можно подать до 9 ноября, зарегистрировавшись на электронной торговой площадке «Росэлторг».</text:p>
      <text:p text:style-name="Text_20_body"><text:line-break/></text:p>
      <text:p text:style-name="Text_20_body">Адрес страницы: <text:a xlink:type="simple" xlink:href="http://hamovniki.mos.ru/presscenter/news/detail/11919921.html" office:name=""><text:span text:style-name="Definition">http://hamovniki.mos.ru/presscenter/news/detail/1191992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0T11:11:27Z</meta:creation-date>
    <dc:date>2023-10-20T11:11:27Z</dc:date>
  </office:meta>
</office:document-meta>
</file>