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роспотребнадзора-по-г.-москве-проводит-тематическое-консультирование-граждан-по-вопросам-качества-и-безопасности-детских-товаров-по-выбору-новогодних-подарков"/>Управление Роспотребнадзора по г. Москве проводит тематическое консультирование граждан по вопросам качества и безопасности детских товаров, по выбору новогодних подарков<text:bookmark-end text:name="управление-роспотребнадзора-по-г.-москве-проводит-тематическое-консультирование-граждан-по-вопросам-качества-и-безопасности-детских-товаров-по-выбору-новогодних-подарков"/></text:h>
      <text:p text:style-name="First_20_paragraph">07.12.2023</text:p>
      <text:p text:style-name="Text_20_body">Управление Роспотребнадзора по г. Москве с 04 декабря по 15 декабря 2023 года проводит тематическое консультирование граждан по вопросам качества и безопасности детских товаров, по выбору новогодних подарков.</text:p>
      <text:p text:style-name="Text_20_body">Консультирование проводится по следующим телефонам:</text:p>
      <text:p text:style-name="Text_20_body"><text:line-break/></text:p>
      <text:p text:style-name="Text_20_body">- 8 (495)687-40-57; 8 (495)687-63-60 (понедельник-четверг: с 9:00 до 17:30, пятница с 9:00 до 16:30; обед с 13:00 до 13:45);</text:p>
      <text:p text:style-name="Text_20_body"><text:line-break/></text:p>
      <text:p text:style-name="Text_20_body">- круглосуточный телефон горячей линии Управления: 8(495)539-36-96;</text:p>
      <text:p text:style-name="Text_20_body"><text:line-break/></text:p>
      <text:p text:style-name="Text_20_body">- телефон отдела консультационных услуг для потребителей ФБУЗ «Центр гигиены и эпидемиологии в городе Москве» 8(495) 687-39-61;</text:p>
      <text:p text:style-name="Text_20_body"><text:line-break/></text:p>
      <text:p text:style-name="Text_20_body">- телефон Единого консультационного центра Роспотребнадзора 8 (800) 555-4943 (звонок бесплатный).</text:p>
      <text:p text:style-name="Text_20_body"><text:line-break/></text:p>
      <text:p text:style-name="Text_20_body">В случае приобретения продукции ненадлежащего качества граждане могут обратиться с письменным заявлением в Управление Роспотребнадзора по г. Москве: г. Москва, 129626, Графский пер., д. 4, корп. 2,3,4, а также по электронному адресу: http://petition.rospotrebnadzor.ru.</text:p>
      <text:p text:style-name="Text_20_body"><text:line-break/></text:p>
      <text:p text:style-name="Text_20_body">По всем поступающим вопросам специалистами будут даны разъяснени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news/detail/12030891.html" office:name=""><text:span text:style-name="Definition">http://hamovniki.mos.ru/presscenter/news/detail/1203089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7T11:24:17Z</meta:creation-date>
    <dc:date>2023-12-07T11:24:17Z</dc:date>
  </office:meta>
</office:document-meta>
</file>