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информирует"/>Роспотребнадзор информирует<text:bookmark-end text:name="роспотребнадзор-информирует"/></text:h>
      <text:p text:style-name="First_20_paragraph">28.12.2023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- Управление Роспотребнадзора по г. Москве) информирует о признании декларации о соответствии № ЕАЭС N RU Д-RU.PA02.B.64162/23 от 22.03.2023 г. (пищевая рыбная продукция) приостановленной до устранения обстоятельств, послуживших основанием для приостановления действия декларации о соответствии. Нахождение в обороте (в том числе реализация) пищевой продукции, сопровождающейся приостановленными декларациями о соответствии, в настоящее время запрещена. Учитывая изложенное, при обнаружении на хранении и реализации вышеуказанной продукции незамедлительно приостановить ее реализацию и информировать Управления Роспотребнадзора по г. Москве: upravpit@mail.ru</text:p>
      <text:p text:style-name="Text_20_body"><text:line-break/></text:p>
      <text:p text:style-name="Text_20_body">Адрес страницы: <text:a xlink:type="simple" xlink:href="http://hamovniki.mos.ru/presscenter/news/detail/12085278.html" office:name=""><text:span text:style-name="Definition">http://hamovniki.mos.ru/presscenter/news/detail/1208527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8T09:07:20Z</meta:creation-date>
    <dc:date>2023-12-28T09:07:20Z</dc:date>
  </office:meta>
</office:document-meta>
</file>