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проведении-общественных-обсуждений-объекта-государственной-экологической-экспертизы-проект-технической-документации-комплексная-технология-утилизации-отходов-производства-и-потребления-с-получением-грунтов-техногенных"/>Уведомление о проведении общественных обсуждений объекта государственной экологической экспертизы Проект технической документации «Комплексная технология утилизации отходов производства и потребления с получением грунтов техногенных»<text:bookmark-end text:name="уведомление-о-проведении-общественных-обсуждений-объекта-государственной-экологической-экспертизы-проект-технической-документации-комплексная-технология-утилизации-отходов-производства-и-потребления-с-получением-грунтов-техногенных"/></text:h>
      <text:p text:style-name="First_20_paragraph">18.01.2024</text:p>
      <text:p text:style-name="Text_20_body"><text:span text:style-name="T1">Уведомление о проведении общественных обсуждений объекта государственной экологической экспертизы Проект технической документации «Комплексная технология утилизации отходов производства и потребления с получением грунтов техногенных», включая предварительные материалы оценки воздействия на окружающую среду</text:span></text:p>
      <text:p text:style-name="Text_20_body"><text:span text:style-name="T1">Наименование и адрес заказчика:</text:span> Общество с ограниченной ответственностью «ЭКОЙЛ» <text:span text:style-name="T1">(</text:span>ООО «ЭКОЙЛ») (ОГРН 1127747036020, ИНН 7730673298, КПП 770401001); Юридический адрес: 119435, г. Москва, вн. тер. г. Муниципальный округ Хамовники, ул. Малая Пироговская д. 18, стр. 1. Контактная информация: тел +7 (499) 350-62-32, эл. почта: <text:a xlink:type="simple" xlink:href="mailto:info@ecoil.pro" office:name=""><text:span text:style-name="Definition">info@ecoil.pro</text:span></text:a>. Почтовый адрес: 119435, г. Москва, вн. тер. г. Муниципальный округ Хамовники, ул. Малая Пироговская д. 18, стр. 1.</text:p>
      <text:p text:style-name="Text_20_body"><text:span text:style-name="T1">Наименование и адрес и исполнителя:</text:span> Общество с ограниченной ответственностью «ЭКОЙЛ» <text:span text:style-name="T1">(</text:span>ООО «ЭКОЙЛ») (ОГРН 1127747036020, ИНН 7730673298, КПП 770401001); Юридический адрес: 119435, г. Москва, вн. тер. г. Муниципальный округ Хамовники, ул. Малая Пироговская д. 18, стр. 1. Контактная информация: тел +7 (499) 350-62-32, эл. почта: <text:a xlink:type="simple" xlink:href="mailto:info@ecoil.pro" office:name=""><text:span text:style-name="Definition">info@ecoil.pro</text:span></text:a>. Почтовый адрес: 119435, г. Москва, вн. тер. г. Муниципальный округ Хамовники, ул. Малая Пироговская д. 18, стр. 1.</text:p>
      <text:p text:style-name="Text_20_body"><text:span text:style-name="T1">Орган, ответственный за организацию общественных обсуждений:</text:span> Управа района Хамовники города Москвы, адрес: 119034, г. Москва, ул. Пречистенка, д. 14, электронная почта: ur_hamovn@mos.ru.</text:p>
      <text:p text:style-name="Text_20_body"><text:span text:style-name="T1">Наименование планируемой (намечаемой) хозяйственной и иной деятельности:</text:span> Проект технической документации «Комплексная технология утилизации отходов производства и потребления с получением грунтов техногенных».</text:p>
      <text:p text:style-name="Text_20_body"><text:span text:style-name="T1">Цель планируемой (намечаемой) хозяйственной и иной деятельности:</text:span> утилизация отходов производства и потребления с получением грунтов техногенных.</text:p>
      <text:p text:style-name="Text_20_body"><text:span text:style-name="T1">Место реализации планируемой (намечаемой) хозяйственной и иной деятельности:</text:span> Территория Российской Федерации.</text:p>
      <text:p text:style-name="Text_20_body"><text:span text:style-name="T1">Планируемые сроки проведения оценки воздействия на окружающую среду:</text:span> ноябрь 2023 – март 2024 года.</text:p>
      <text:p text:style-name="Text_20_body"><text:span text:style-name="T1">Место и сроки доступности объекта общественного обсуждения:</text:span></text:p>
      <text:p text:style-name="Text_20_body">С документацией объекта государственной экологической экспертизы, включая предварительные материалы оценки воздействия на окружающую среду, можно ознакомиться в сети Интернет по ссылке <text:a xlink:type="simple" xlink:href="https://cloud.mail.ru/public/R1G5/HeKiNRMzY" office:name=""><text:span text:style-name="Definition">https://cloud.mail.ru/public/R1G5/HeKiNRMzY</text:span></text:a> в период <text:span text:style-name="T1">с 22 января по 21 февраля 2024 года (включительно),</text:span> а также в приемной исполнителя по адресу: : г. Москва, ул. Малая Пироговская д. 18, стр. 1.</text:p>
      <text:p text:style-name="Text_20_body">Опросные листы доступны по ссылке <text:a xlink:type="simple" xlink:href="https://cloud.mail.ru/public/R1G5/HeKiNRMzY" office:name=""><text:span text:style-name="Definition">https://cloud.mail.ru/public/R1G5/HeKiNRMzY</text:span></text:a></text:p>
      <text:p text:style-name="Text_20_body"><text:span text:style-name="T1">Предполагаемая форма проведения общественных обсуждений:</text:span> опрос.</text:p>
      <text:p text:style-name="Text_20_body"><text:span text:style-name="T1">Дата подведения итогов опроса:</text:span> 21 февраля 2024 года</text:p>
      <text:p text:style-name="Text_20_body">Опросные листы, а также замечания и предложения по предварительным материалам оценки воздействия на окружающую среду принимаются <text:span text:style-name="T1">с 22 января по 21 февраля 2024 года (включительно)</text:span> в письменной форме в приемной заказчика по адресу: 119435, г. Москва, вн. тер. г. Муниципальный округ Хамовники, ул. Малая Пироговская д. 18, стр. 1 в рабочие дни с 09:00 до 17:00 (перерыв с 13:00 до 14:00), на электронную почту: <text:a xlink:type="simple" xlink:href="mailto:info@ecoil.pro" office:name=""><text:span text:style-name="Definition">info@ecoil.pro</text:span></text:a></text:p>
      <text:p text:style-name="Text_20_body">А также в течение 10 календарных дней после окончания срока общественных обсуждений в письменном виде в приемной заказчика по адресу: 119435, г. Москва, вн. тер. г. Муниципальный округ Хамовники, ул. Малая Пироговская д. 18, стр. 1 в рабочие дни с 09:00 до 17:00 (перерыв с 13:00 до 14:00), на электронную почту: <text:a xlink:type="simple" xlink:href="mailto:info@ecoil.pro" office:name=""><text:span text:style-name="Definition">info@ecoil.pro</text:span></text:a></text:p>
      <text:p text:style-name="Text_20_body"><text:span text:style-name="T1">Контактные данные:</text:span></text:p>
      <text:p text:style-name="Text_20_body">Ответственные лица со стороны заказчика и исполнителя: Зуев Максим Дмитриевич, Руководитель отдела ООС ООО «ЭКОЙЛ», тел.: + 7 915 209-90-92, электронная почта: <text:a xlink:type="simple" xlink:href="mailto:info@ecoil.pro" office:name=""><text:span text:style-name="Definition">info@ecoil.pro</text:span></text:a>; Покрова Наталья Сергеевна, Специалист по экологической безопасности ООО «ЭКОЙЛ», тел.: +7 (499) 350-62-32 (доб.815), электронная почта: <text:a xlink:type="simple" xlink:href="mailto:info@ecoil.pro" office:name=""><text:span text:style-name="Definition">info@ecoil.pro</text:span></text:a>.</text:p>
      <text:p text:style-name="Text_20_body"><text:span text:style-name="T1">Ответственные лица со стороны организатора общественных обсуждений:</text:span> Шевелев Павел Владимирович, Главный специалист отдела ЖКХБиТ Управы района Хамовники, тел.: +7 (499) 766-93-77, электронная почта: <text:a xlink:type="simple" xlink:href="mailto:info@ecoil.pro" office:name=""><text:span text:style-name="Definition">ur_hamovn@mos.ru</text:span></text:a>.</text:p>
      <text:p text:style-name="Text_20_body"><text:line-break/></text:p>
      <text:p text:style-name="Text_20_body">Адрес страницы: <text:a xlink:type="simple" xlink:href="http://hamovniki.mos.ru/presscenter/news/detail/12111631.html" office:name=""><text:span text:style-name="Definition">http://hamovniki.mos.ru/presscenter/news/detail/1211163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07:16:44Z</meta:creation-date>
    <dc:date>2024-01-18T07:16:44Z</dc:date>
  </office:meta>
</office:document-meta>
</file>