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хамовниках-открыли-мемориальную-доску-заслуженному-архитектору-почетному-строителю-москвы-академику-и-профессору-маа-автору-проекта-москва-сити-борису-тхору"/>В Хамовниках открыли мемориальную доску заслуженному архитектору, почетному строителю Москвы, академику и профессору МАА, автору проекта «Москва-Сити» Борису Тхору<text:bookmark-end text:name="в-хамовниках-открыли-мемориальную-доску-заслуженному-архитектору-почетному-строителю-москвы-академику-и-профессору-маа-автору-проекта-москва-сити-борису-тхору"/></text:h>
      <text:p text:style-name="First_20_paragraph">11.03.2024</text:p>
      <text:p text:style-name="Text_20_body">Доска с барельефом установлена в честь 95 летия со дня рождения заслуженного архитектора.</text:p>
      <text:p text:style-name="Text_20_body"><text:line-break/></text:p>
      <text:p text:style-name="Text_20_body">Ее разместили на доме 24 по Фрунзенской набережной, где Борис Тхор прожил более 40 лет.<text:line-break/><text:line-break/>В числе проектов Тхора – Новый Арбат (комплекс застройки), международный выставочный комплекс «Экспоцентр», консульское управление МИД СССР, торгово-пешеходный мост «Багратион», офисное здание «Башня-2000», международный деловой центр «Москва-Сити» и многие другие.</text:p>
      <text:p text:style-name="Text_20_body"><text:line-break/></text:p>
      <text:p text:style-name="Text_20_body">Адрес страницы: <text:a xlink:type="simple" xlink:href="http://hamovniki.mos.ru/presscenter/news/detail/12224719.html" office:name=""><text:span text:style-name="Definition">http://hamovniki.mos.ru/presscenter/news/detail/1222471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1T23:11:49Z</meta:creation-date>
    <dc:date>2025-07-21T23:11:49Z</dc:date>
  </office:meta>
</office:document-meta>
</file>