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сторическое-здание-выставили-на-торги-в-районе"/>Историческое здание выставили на торги в районе<text:bookmark-end text:name="историческое-здание-выставили-на-торги-в-районе"/></text:h>
      <text:p text:style-name="First_20_paragraph">12.03.2024</text:p>
      <text:p text:style-name="Text_20_body">12.03.2024</text:p>
      <text:p text:style-name="Text_20_body"/>
      <text:p text:style-name="Text_20_body">Двухэтажное деревянное здание c каменным полуподвалом 12 марта выставили на городские торги.</text:p>
      <text:p text:style-name="Text_20_body">Общая площадь объекта составляет 341 квадратный метр. Одноэтажный каменный корпус возвели по проекту архитектора Сергея Залесского в 1880 году, сообщили на <text:a xlink:type="simple" xlink:href="https://www.mos.ru/news/item/136232073/" office:name=""><text:span text:style-name="Definition">сайте</text:span></text:a> мэра Москвы.</text:p>
      <text:p text:style-name="Text_20_body">В 1882 году рабочие надстроили два деревянных этажа, оформленных в псевдорусском стиле с резными наличниками, пилястрами и карнизом.</text:p>
      <text:p text:style-name="Text_20_body">Будущие собственники должны обеспечить инженерно-техническое обследование кровель, межэтажных перекрытий, лестниц и других конструктивных элементов. Кроме того, потребуется восстановить окрасочный слой фасадов, отреставрировать деревянные двери и окна, привести в порядок полы и стены, отремонтировать системы водоотведения и провести другие необходимые работы.</text:p>
      <text:p text:style-name="Text_20_body">Для участия в торгах необходимо зарегистрироваться.</text:p>
      <text:p text:style-name="Text_20_body"><text:line-break/></text:p>
      <text:p text:style-name="Text_20_body">Адрес страницы: <text:a xlink:type="simple" xlink:href="http://hamovniki.mos.ru/presscenter/news/detail/12229306.html" office:name=""><text:span text:style-name="Definition">http://hamovniki.mos.ru/presscenter/news/detail/1222930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2T08:24:15Z</meta:creation-date>
    <dc:date>2024-03-12T08:24:15Z</dc:date>
  </office:meta>
</office:document-meta>
</file>