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оличные-археологи-нашли-около-400-артефактов-в-районе"/>Столичные археологи нашли около 400 артефактов в районе<text:bookmark-end text:name="столичные-археологи-нашли-около-400-артефактов-в-районе"/></text:h>
      <text:p text:style-name="First_20_paragraph">19.03.2024</text:p>
      <text:p text:style-name="Text_20_body">19.03.2024</text:p>
      <text:p text:style-name="Text_20_body">Столичные археологи нашли около 400 артефактов в районе. Фото: Наталья Феоктистова «Вечерняя Москва»</text:p>
      <text:p text:style-name="Text_20_body"><text:line-break/></text:p>
      <text:p text:style-name="Text_20_body">Археологи обнаружили предметы, относящиеся к XVIII-XIX векам, на Усачевой улице.</text:p>
      <text:p text:style-name="Text_20_body"><text:line-break/></text:p>
      <text:p text:style-name="Text_20_body">Данные находки старины будут восстановлены реставраторами и переданы в музейный фонд, как сообщается на <text:a xlink:type="simple" xlink:href="https://www.mos.ru/news/item/136486073/" office:name=""><text:span text:style-name="Definition">сайте</text:span></text:a> мэра Москвы.</text:p>
      <text:p text:style-name="Text_20_body"><text:line-break/></text:p>
      <text:p text:style-name="Text_20_body">Среди найденных артефактов были детские игрушки, украшения, посуда, монеты, аптечные и помадные баночки, щипцы из набора кондитерской продукции «Трамбле», а также необычная оловянная игрушка, изображающая путника.</text:p>
      <text:p text:style-name="Text_20_body"><text:line-break/></text:p>
      <text:p text:style-name="Text_20_body">Руководитель Департамента культурного наследия города Москвы Алексей Емельянов отметил, что все найденные предметы будут переданы в коллекцию музея после реставрации. Среди объектов: серебряный гривенник 1789 года, нательные кресты из цветного металла, трубки для курения, монеты, пуговицы, свинцовые пломбы, костяной гребень, фарфоровый пупс.</text:p>
      <text:p text:style-name="Text_20_body"><text:line-break/></text:p>
      <text:p text:style-name="Text_20_body">Еще одной находкой стала пепельница с рекламой заводской марки «Коньякъ Шустова» от фабрики Матвея Кузнецова. </text:p>
      <text:p text:style-name="Text_20_body"><text:line-break/></text:p>
      <text:p text:style-name="Text_20_body">Археологи также смогли восстановить детали, такие как кожаные ботинки XIX века, ажурные керосиновые лампы и кокарды служащих Московско-Брестской железной дороги.</text:p>
      <text:p text:style-name="Text_20_body"><text:line-break/></text:p>
      <text:p text:style-name="Text_20_body">Адрес страницы: <text:a xlink:type="simple" xlink:href="http://hamovniki.mos.ru/presscenter/news/detail/12255346.html" office:name=""><text:span text:style-name="Definition">http://hamovniki.mos.ru/presscenter/news/detail/12255346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19T12:08:32Z</meta:creation-date>
    <dc:date>2024-03-19T12:08:32Z</dc:date>
  </office:meta>
</office:document-meta>
</file>