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конференция-перспективы-развития-рынка-средств-индивидуальной-защиты-в-2024-2026-годы"/>Всероссийская конференция "Перспективы развития рынка средств индивидуальной защиты в 2024-2026 годы"<text:bookmark-end text:name="всероссийская-конференция-перспективы-развития-рынка-средств-индивидуальной-защиты-в-2024-2026-годы"/></text:h>
      <text:p text:style-name="First_20_paragraph">26.03.2024</text:p>
      <text:p text:style-name="Text_20_body">Неуклонный рост российского рынка средств индивидуальной защиты в течение ближайших 5 лет предрекают единогласно все отраслевые эксперты.</text:p>
      <text:p text:style-name="Text_20_body">Развитие рынка СИЗ в России создает новые возможности, привлекает значительное количество новых игроков, что требует от компаний гибкости при адаптации как к возрастающему спросу, так и к растущей конкуренции.</text:p>
      <text:p text:style-name="Text_20_body">28 марта 2024 г. Ассоциация разработчиков, изготовителей и поставщиков средств индивидуальной защиты (Ассоциация «СИЗ») проводит Всероссийскую конференцию: «Перспективы развития рынка средств индивидуальной защиты в 2024-2026 годы».</text:p>
      <text:p text:style-name="Text_20_body">О том, как будет выглядеть рынок СИЗ ближайшего будущего, какие технологии и направления станут наиболее перспективными, а какие уйдут в прошлое поговорят и поспорят авторитетные эксперты в режиме онлайн-диалога.</text:p>
      <text:p text:style-name="Text_20_body">Вопросы для обсуждения:</text:p>
      <text:p text:style-name="Text_20_body">- переход на ЕТН. Как повлияет на отрасль СИЗ?</text:p>
      <text:p text:style-name="Text_20_body">- обучение использованию СИЗ – новая веха в снижении травматизма?</text:p>
      <text:p text:style-name="Text_20_body">- системы сертификации СИЗ;</text:p>
      <text:p text:style-name="Text_20_body">- российские и мировые тренды отрасли СИЗ;</text:p>
      <text:p text:style-name="Text_20_body">- данные аналитики и прогнозы развития отрасли на 2024-2026 годы.</text:p>
      <text:p text:style-name="Text_20_body">Начало конференции в 10.00 по мск. Трансляция будет вестись на интернет-ресурсах Ассоциации «СИЗ». Участие бесплатное. Регистрация на сайте: biot-asiz.ru</text:p>
      <text:p text:style-name="Text_20_body">Конференция проводится во исполнение пункта 13 Единого плана первоочередных мероприятий Российской трехсторонней комиссии по реализации мероприятий Генерального соглашения между общероссийскими объединениями профсоюзов, общероссийскими объединениями работодателей и Правительством Российской Федерации на 2024-2026 годы, утвержденного Заместителем Председателя Правительства Российской Федерации, координатором Российской трехсторонней комиссии по регулированию социально-трудовых отношений<text:line-break/>Т.А. Голиковой.</text:p>
      <text:p text:style-name="Text_20_body">Соорганизаторами конференции являются Минтруд России, Минпромторг России, ФНПР и РСПП. К участию приглашены представители Социального фонда России и Роструда, региональные органы исполнительной власти, крупнейшие работодатели.</text:p>
      <text:p text:style-name="Text_20_body">По вопросам участия в конференции обращаться по тел: +7 915 107-80-80,<text:line-break/>+7 495 789-93-20, доб.716 и адресу электронной почты delprog@biotexpo.ru (Волкова Мария Антоновна)</text:p>
      <text:p text:style-name="Text_20_body"><text:line-break/></text:p>
      <text:p text:style-name="Text_20_body">Адрес страницы: <text:a xlink:type="simple" xlink:href="http://hamovniki.mos.ru/presscenter/news/detail/12271480.html" office:name=""><text:span text:style-name="Definition">http://hamovniki.mos.ru/presscenter/news/detail/1227148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6T11:05:36Z</meta:creation-date>
    <dc:date>2024-03-26T11:05:36Z</dc:date>
  </office:meta>
</office:document-meta>
</file>