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альницу-станций-маяковская-и-тверская-будут-судить-за-кражу"/>Начальницу станций «Маяковская» и «Тверская» будут судить за кражу<text:bookmark-end text:name="начальницу-станций-маяковская-и-тверская-будут-судить-за-кражу"/></text:h>
      <text:p text:style-name="First_20_paragraph">27.08.2014</text:p>
      <text:p text:style-name="Text_20_body">Начальница станций «Маяковская» и «Тверская» столичного метрополитена Оксана Корякина предстанет перед судом по обвинению в краже, сообщает прокуратура Москвы.</text:p>
      <text:p text:style-name="Text_20_body">8 мая 2014 г. один из пассажиров метро по собственной неосторожности и невнимательности оставил на платформе станции «Маяковская» сумку с личным имуществом. Сотрудники ГУП «Московский метрополитен» указанную сумку обнаружили и отнесли ее в комнату дежурной по станции с целью дальнейшего возврата владельцу. О. Корякина, имея свободный доступ в комнату дежурной по станции, похитила из найденной сумки три кредитные карты и сведения о пин-коде к одной из них. В тот же день в вестибюле станции «Павелецкая» Замоскворецкой линии столичного метрополитена О. Корякина сняла с кредитной карты 50 тыс. руб., а также пополнила счет своего мобильного телефона на 1 тыс. руб.</text:p>
      <text:p text:style-name="Text_20_body">Уголовное дело направлено в судебный участок №102 Замоскворецкого района г. Москвы для рассмотрения по существу. </text:p>
      <text:p text:style-name="Text_20_body"><text:line-break/></text:p>
      <text:p text:style-name="Text_20_body">Адрес страницы: <text:a xlink:type="simple" xlink:href="http://hamovniki.mos.ru/presscenter/news/detail/1229865.html" office:name=""><text:span text:style-name="Definition">http://hamovniki.mos.ru/presscenter/news/detail/122986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3T15:31:58Z</meta:creation-date>
    <dc:date>2023-06-23T15:31:58Z</dc:date>
  </office:meta>
</office:document-meta>
</file>